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70bd31c06cc832a2541fc4b8a9c26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010-porizeni-zakazky:040-zapati:010-aahaufst704f:start"/><text:bookmark-start text:name="__RefHeading___kontrola_marze_1"/><text:bookmark-start text:name="kontrola_marze"/>Kontrola marže<text:bookmark-end text:name="__RefHeading___kontrola_marze_1"/><text:bookmark-end text:name="kontrola_marze"/></text:h>
      <text:p text:style-name="Text_20_body">Na této straně bude zobrazena dosažená marže. Také zde budou zobrazeny slevy vztahující se k zakázce vypočtené při stanovení ceny, jejichž změny se provádějí na straně Cena a slevy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370bd31c06cc832a2541fc4b8a9c261c.jpg" xlink:type="simple" xlink:show="embed" xlink:actuate="onLoad"/></draw:frame></text:p>
      <text:p text:style-name="Text_20_body">// Strana: /i2auf/aahaufst00w/aahaufst7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6:00</meta:creation-date>
    <dc:creator>Generated</dc:creator>
    <dc:date>2026-08-17T09::46:00</dc:date>
    <dc:language>en-US</dc:language>
    <meta:editing-cycles>1</meta:editing-cycles>
    <meta:editing-duration>PT0S</meta:editing-duration>
    <dc:title>i2doku-cz:070-zakazky:010-prodej:010-porizeni-zakazky:040-zapati:010-aahaufst704f:start</dc:title>
  </office:meta>
</office:document-meta>
</file>