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1b29cad0162c7f500d7fd49399ceb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30-aahaufst706f:start"/><text:bookmark-start text:name="__RefHeading___dodatecne_naklady_zakazky_1"/><text:bookmark-start text:name="dodatecne_naklady_zakazky"/>Dodatečné náklady zakázky<text:bookmark-end text:name="__RefHeading___dodatecne_naklady_zakazky_1"/><text:bookmark-end text:name="dodatecne_naklady_zakazky"/></text:h>
      <text:p text:style-name="Text_20_body">Ty dodatečné náklady zakázky, které jsou přiřazeny druhu zakázky, se navrhují na této straně. Zde mohou být dodatečné náklady vloženy, smazány a zadána částka i daňový kód DPH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fa1b29cad0162c7f500d7fd49399cebd.jpg" xlink:type="simple" xlink:show="embed" xlink:actuate="onLoad"/></draw:frame></text:p>
      <text:p text:style-name="Text_20_body">Pomocí menu Zpracování/Kontace může být ke každé položce dodatečných nákladů definováno číslo účtu pro zaúčtování do účetnictví.</text:p>
      <text:p text:style-name="Text_20_body">Pomocí menu Zpracování/Vypočítat může být zakázka se zadanými dodatečnými náklady nově přepočtena.</text:p>
      <text:p text:style-name="Text_20_body">// Strana: /i2auf/aahaufst00w/aahaufst706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6:10</meta:creation-date>
    <dc:creator>Generated</dc:creator>
    <dc:date>2026-08-17T09::46:10</dc:date>
    <dc:language>en-US</dc:language>
    <meta:editing-cycles>1</meta:editing-cycles>
    <meta:editing-duration>PT0S</meta:editing-duration>
    <dc:title>i2doku-cz:070-zakazky:010-prodej:010-porizeni-zakazky:040-zapati:030-aahaufst706f:start</dc:title>
  </office:meta>
</office:document-meta>
</file>