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041dd5fab0dcf4dcafeeb69e77b2d8.jpg"/>
  <manifest:file-entry manifest:media-type="image/jpeg" manifest:full-path="Pictures/835d3c0f81e6cd13c8239c86e74114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40-aahaufst707f:start"/><text:bookmark-start text:name="__RefHeading___spedice_1"/><text:bookmark-start text:name="spedice"/>Spedice<text:bookmark-end text:name="__RefHeading___spedice_1"/><text:bookmark-end text:name="spedice"/></text:h>
      <text:h text:style-name="Heading_20_2" text:outline-level="2"><text:bookmark-start text:name="__RefHeading___jizda_2"/><text:bookmark-start text:name="jizda"/>Jízda<text:bookmark-end text:name="__RefHeading___jizda_2"/><text:bookmark-end text:name="jizda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57041dd5fab0dcf4dcafeeb69e77b2d8.jpg" xlink:type="simple" xlink:show="embed" xlink:actuate="onLoad"/></draw:frame></text:p>
      <text:h text:style-name="Heading_20_2" text:outline-level="2"><text:bookmark-start text:name="__RefHeading___dodavka_3"/><text:bookmark-start text:name="dodavka"/>Dodávka<text:bookmark-end text:name="__RefHeading___dodavka_3"/><text:bookmark-end text:name="dodavka"/></text:h>
      <text:p text:style-name="Text_20_body"><draw:frame draw:style-name="media" draw:name="1" text:anchor-type="as-char" draw:z-index="1" svg:width="20.875625cm" style:rel-width="100%" svg:height="15.822083333333cm" style:rel-height="scale"><draw:image xlink:href="Pictures/835d3c0f81e6cd13c8239c86e741147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Způsob dodání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Podmínka dodání - nemá vliv na další zpracování. Bude-li např. zadáno 'franko do domu', nebude nikde v programu pevně stanoveno, že mají být do faktury přidány výdaje na expedici. </text:p>
          </table:table-cell>
        </table:table-row>
        <table:table-row>
          <table:table-cell office:value-type="string" table:style-name="tablecell">
            <text:p text:style-name="tablealignleft"> Dodací lhůta </text:p>
          </table:table-cell>
          <table:table-cell office:value-type="string" table:style-name="tablecell">
            <text:p text:style-name="tablealignleft"> Lhůta dodání. </text:p>
          </table:table-cell>
        </table:table-row>
      </table:table>
      <text:p text:style-name="Text_20_body">// Strana: /i2auf/aahaufst00w/aahaufst70702f // <text:line-break/>
// Strana: /i2auf/aahaufst00w/aahaufst70701f // <text:line-break/>
// Strana: /i2auf/aahaufst00w/aahaufst7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6:27</meta:creation-date>
    <dc:creator>Generated</dc:creator>
    <dc:date>2026-08-17T09::46:27</dc:date>
    <dc:language>en-US</dc:language>
    <meta:editing-cycles>1</meta:editing-cycles>
    <meta:editing-duration>PT0S</meta:editing-duration>
    <dc:title>i2doku-cz:070-zakazky:010-prodej:010-porizeni-zakazky:040-zapati:040-aahaufst707f:start</dc:title>
  </office:meta>
</office:document-meta>
</file>