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666c0326874a4f90b0358e8874c5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50-aahaufst708f:start"/><text:bookmark-start text:name="__RefHeading___castecne_platby_1"/><text:bookmark-start text:name="castecne_platby"/>Částečné platby<text:bookmark-end text:name="__RefHeading___castecne_platby_1"/><text:bookmark-end text:name="castecne_platby"/></text:h>
      <text:p text:style-name="Text_20_body">Zobrazení této strany je podmíněno zadáním platební podmínky v záhlaví zakázky na straně Podmínky. Na této straně budou navrženy jednotlivé zálohové platby. Použití záloh (splátek) je parametrizováno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9d666c0326874a4f90b0358e8874c5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částečné platby. </text:p>
          </table:table-cell>
        </table:table-row>
        <table:table-row>
          <table:table-cell office:value-type="string" table:style-name="tablecell">
            <text:p text:style-name="tablealignleft"> Procento </text:p>
          </table:table-cell>
          <table:table-cell office:value-type="string" table:style-name="tablecell">
            <text:p text:style-name="tablealignleft"> Zadání procentuální části z celku (100%) připadající na jednotlivou částečnou platbu. Je nutné rozpustit celou hodnotu zakázky. </text:p>
          </table:table-cell>
        </table:table-row>
        <table:table-row>
          <table:table-cell office:value-type="string" table:style-name="tablecell">
            <text:p text:style-name="tablealignleft"> Hodnota </text:p>
          </table:table-cell>
          <table:table-cell office:value-type="string" table:style-name="tablecell">
            <text:p text:style-name="tablealignleft"> Zadání hodnoty jednotlivé částečné platby. Je-li zadáno procento, hodnota se dopočítá a naopak.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Datum vystavení dokladu. Systém doplní automaticky po zpracování dokladu. </text:p>
          </table:table-cell>
        </table:table-row>
        <table:table-row>
          <table:table-cell office:value-type="string" table:style-name="tablecell">
            <text:p text:style-name="tablealignleft"> Splatnost </text:p>
          </table:table-cell>
          <table:table-cell office:value-type="string" table:style-name="tablecell">
            <text:p text:style-name="tablealignleft"> Datum splatnosti zálohy. Bere se podle podmínek platných pro zákazníka. Systém doplní automaticky po zpracování dokladu. </text:p>
          </table:table-cell>
        </table:table-row>
      </table:table>
      <text:p text:style-name="Text_20_body">// Strana: /i2auf/aahaufst00w/aahaufst7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3:28</meta:creation-date>
    <dc:creator>Generated</dc:creator>
    <dc:date>2026-08-17T07::23:28</dc:date>
    <dc:language>en-US</dc:language>
    <meta:editing-cycles>1</meta:editing-cycles>
    <meta:editing-duration>PT0S</meta:editing-duration>
    <dc:title>i2doku-cz:070-zakazky:010-prodej:010-porizeni-zakazky:040-zapati:050-aahaufst708f:start</dc:title>
  </office:meta>
</office:document-meta>
</file>