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0d5ceb323167ff22914b6adcd811c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40-zapati:060-aahaufst720f:start"/><text:bookmark-start text:name="__RefHeading___hruby_vynos_1"/><text:bookmark-start text:name="hruby_vynos"/>Hrubý výnos<text:bookmark-end text:name="__RefHeading___hruby_vynos_1"/><text:bookmark-end text:name="hruby_vynos"/></text:h>
      <text:p text:style-name="Text_20_body">Na této straně je zobrazen přehled hrubého výnosu zakázky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f0d5ceb323167ff22914b6adcd811c5d.jpg" xlink:type="simple" xlink:show="embed" xlink:actuate="onLoad"/></draw:frame></text:p>
      <text:p text:style-name="Text_20_body">// Strana: /i2auf/aahaufst00w/aahaufst72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6:38</meta:creation-date>
    <dc:creator>Generated</dc:creator>
    <dc:date>2026-08-17T07::26:38</dc:date>
    <dc:language>en-US</dc:language>
    <meta:editing-cycles>1</meta:editing-cycles>
    <meta:editing-duration>PT0S</meta:editing-duration>
    <dc:title>i2doku-cz:070-zakazky:010-prodej:010-porizeni-zakazky:040-zapati:060-aahaufst720f:start</dc:title>
  </office:meta>
</office:document-meta>
</file>