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1d681259b2c853ec5572b0f87e2f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070-axhaufst901f:start"/><text:bookmark-start text:name="__RefHeading___zpracovani_1"/><text:bookmark-start text:name="zpracovani"/>Zpracování<text:bookmark-end text:name="__RefHeading___zpracovani_1"/><text:bookmark-end text:name="zpracovani"/></text:h>
      <text:p text:style-name="Text_20_body">Na této straně jsou zobrazeny jednotlivé formuláře zakázky a jejich stav zpracování. U jednotlivého formuláře může být definováno, zda bude okamžitě připraven a okamžitě zpracován. V <text:a xlink:type="simple" xlink:href="https://wiki.data-norms.cz//doku.php?do=search&amp;id=i2auf%2Faxhaufzu00w%2Faxhaufst902f" text:style-name="Internet_20_link" text:visited-style-name="Visited_20_Internet_20_Link"> infu o zakázce</text:a> mohou být jednotlivé nepovinné formuláře označeny jako „Vyřízené“. Lze k nim také nastavit, zda bude formulář tištěn nebo ne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891d681259b2c853ec5572b0f87e2fe2.jpg" xlink:type="simple" xlink:show="embed" xlink:actuate="onLoad"/></draw:frame></text:p>
      <text:p text:style-name="Text_20_body">// Strana: /i2auf/aahaufst00w/axhaufst9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7:11</meta:creation-date>
    <dc:creator>Generated</dc:creator>
    <dc:date>2026-08-17T08::07:11</dc:date>
    <dc:language>en-US</dc:language>
    <meta:editing-cycles>1</meta:editing-cycles>
    <meta:editing-duration>PT0S</meta:editing-duration>
    <dc:title>i2doku-cz:070-zakazky:010-prodej:010-porizeni-zakazky:040-zapati:070-axhaufst901f:start</dc:title>
  </office:meta>
</office:document-meta>
</file>