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83c05996af22803f4982086df4f8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start"/><text:bookmark-start text:name="__RefHeading___zapati_zakazky_1"/><text:bookmark-start text:name="zapati_zakazky"/>Zápatí zakázky<text:bookmark-end text:name="__RefHeading___zapati_zakazky_1"/><text:bookmark-end text:name="zapati_zakazky"/></text:h>
      <text:p text:style-name="Text_20_body">Na základě stanovení ceny budou vypočteny slevy za skupinu zboží. Na této straně budou vypočtené slevy zobrazeny a také mohou být změněny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283c05996af22803f4982086df4f8f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odnotová sleva </text:p>
          </table:table-cell>
          <table:table-cell office:value-type="string" table:style-name="tablecell">
            <text:p text:style-name="tablealignleft"> Hodnotová sleva je sleva závislá na hodnotě, může být poskytnuta procentuálně nebo jako pevná částka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Zvláštní sleva je sleva nezávislá na hodnotě a množství, může být poskytnuta procentuálně nebo jako pevná částka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010-porizeni-zakazky:040-zapati:010-aahaufst704f:start" text:style-name="Internet_20_link" text:visited-style-name="Visited_20_Internet_20_Link">Kontrola marže</text:a></text:p>
        </text:list-item>
        <text:list-item>
          <text:p text:style-name="List_20_1_Content"><text:a xlink:type="simple" xlink:href="https://wiki.data-norms.cz/doku.php?id=i2doku-cz:070-zakazky:010-prodej:010-porizeni-zakazky:040-zapati:020-aahaufst705f:start" text:style-name="Internet_20_link" text:visited-style-name="Visited_20_Internet_20_Link">Slevy zakázky</text:a></text:p>
        </text:list-item>
        <text:list-item>
          <text:p text:style-name="List_20_1_Content"><text:a xlink:type="simple" xlink:href="https://wiki.data-norms.cz/doku.php?id=i2doku-cz:070-zakazky:010-prodej:010-porizeni-zakazky:040-zapati:030-aahaufst706f:start" text:style-name="Internet_20_link" text:visited-style-name="Visited_20_Internet_20_Link">Dodatečné náklady zakázky</text:a></text:p>
        </text:list-item>
        <text:list-item>
          <text:p text:style-name="List_20_1_Content"><text:a xlink:type="simple" xlink:href="https://wiki.data-norms.cz/doku.php?id=i2doku-cz:070-zakazky:010-prodej:010-porizeni-zakazky:040-zapati:040-aahaufst707f:start" text:style-name="Internet_20_link" text:visited-style-name="Visited_20_Internet_20_Link">Spedice</text:a></text:p>
        </text:list-item>
        <text:list-item>
          <text:p text:style-name="List_20_1_Content"><text:a xlink:type="simple" xlink:href="https://wiki.data-norms.cz/doku.php?id=i2doku-cz:070-zakazky:010-prodej:010-porizeni-zakazky:040-zapati:050-aahaufst708f:start" text:style-name="Internet_20_link" text:visited-style-name="Visited_20_Internet_20_Link">Částečné platby</text:a></text:p>
        </text:list-item>
        <text:list-item>
          <text:p text:style-name="List_20_1_Content"><text:a xlink:type="simple" xlink:href="https://wiki.data-norms.cz/doku.php?id=i2doku-cz:070-zakazky:010-prodej:010-porizeni-zakazky:040-zapati:060-aahaufst720f:start" text:style-name="Internet_20_link" text:visited-style-name="Visited_20_Internet_20_Link">Hrubý výnos</text:a></text:p>
        </text:list-item>
        <text:list-item>
          <text:p text:style-name="List_20_1_Content_Last"><text:a xlink:type="simple" xlink:href="https://wiki.data-norms.cz/doku.php?id=i2doku-cz:070-zakazky:010-prodej:010-porizeni-zakazky:040-zapati:070-axhaufst901f:start" text:style-name="Internet_20_link" text:visited-style-name="Visited_20_Internet_20_Link">Zpracování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auf/aahaufst00w/_set_5 // <text:line-break/>
// Strana: /i2auf/aahaufst00w/aahaufst7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03:20</meta:creation-date>
    <dc:creator>Generated</dc:creator>
    <dc:date>2026-08-17T16::03:20</dc:date>
    <dc:language>en-US</dc:language>
    <meta:editing-cycles>1</meta:editing-cycles>
    <meta:editing-duration>PT0S</meta:editing-duration>
    <dc:title>i2doku-cz:070-zakazky:010-prodej:010-porizeni-zakazky:040-zapati:start</dc:title>
  </office:meta>
</office:document-meta>
</file>