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1246e16be907d8e2ee122e0fb6f277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prehled"/><text:bookmark-start text:name="__RefHeading___prehled_1"/><text:bookmark-start text:name="prehled"/>Přehled<text:bookmark-end text:name="__RefHeading___prehled_1"/><text:bookmark-end text:name="prehled"/></text:h>
      <text:p text:style-name="Text_20_body">Na straně Přehled jsou zobrazeny zjednodušené informace o zakázce prodeje. Tyto se skládají ze záhlaví zakázky (informace o příjemci zakázky) a přehledu hodnot zakázky. 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81246e16be907d8e2ee122e0fb6f277d.jpg" xlink:type="simple" xlink:show="embed" xlink:actuate="onLoad"/></draw:frame></text:p>
      <text:p text:style-name="Text_20_body">// Strana: /i2auf/aahaufst00w/aahaufst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32:06</meta:creation-date>
    <dc:creator>Generated</dc:creator>
    <dc:date>2026-08-17T06::32:06</dc:date>
    <dc:language>en-US</dc:language>
    <meta:editing-cycles>1</meta:editing-cycles>
    <meta:editing-duration>PT0S</meta:editing-duration>
    <dc:title>i2doku-cz:070-zakazky:010-prodej:010-porizeni-zakazky:prehled</dc:title>
  </office:meta>
</office:document-meta>
</file>