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7ae41c60bfcaa09cffe9f7267231a55.png"/>
  <manifest:file-entry manifest:media-type="image/jpeg" manifest:full-path="Pictures/215642afc1e06a7ea5592dd54f52bd54.jpg"/>
  <manifest:file-entry manifest:media-type="image/jpeg" manifest:full-path="Pictures/652c0eb6cd027076543cf252c35081af.jpg"/>
  <manifest:file-entry manifest:media-type="image/png" manifest:full-path="Pictures/56c5436adc6907b4b6c4a4055c952a1f.png"/>
  <manifest:file-entry manifest:media-type="image/png" manifest:full-path="Pictures/e322a20f842f7c14a81a325214da2bd3.png"/>
  <manifest:file-entry manifest:media-type="image/png" manifest:full-path="Pictures/ee5255e3c983d6d3796c7f9af5c59180.png"/>
  <manifest:file-entry manifest:media-type="image/png" manifest:full-path="Pictures/180382fad53d4028bab6cc2f1f17d486.png"/>
  <manifest:file-entry manifest:media-type="image/png" manifest:full-path="Pictures/306a24247a655523f004a4591dfdd550.png"/>
  <manifest:file-entry manifest:media-type="image/png" manifest:full-path="Pictures/c2ba00e46d334dbaf076d48887f236cd.png"/>
  <manifest:file-entry manifest:media-type="image/png" manifest:full-path="Pictures/925736e57a4faaa3ff7f6abf26729ea6.png"/>
  <manifest:file-entry manifest:media-type="image/png" manifest:full-path="Pictures/d89a08a324235f94f4ff7f86d23fdae0.png"/>
  <manifest:file-entry manifest:media-type="image/png" manifest:full-path="Pictures/967c7a52c271acf2a88129958d26dc62.png"/>
  <manifest:file-entry manifest:media-type="image/png" manifest:full-path="Pictures/80c77690d35047e8a909e44272faf683.png"/>
  <manifest:file-entry manifest:media-type="image/png" manifest:full-path="Pictures/942567bff4e26cb82093a95aa8ba2e50.png"/>
  <manifest:file-entry manifest:media-type="image/png" manifest:full-path="Pictures/75140ca644f3376ec28d14adccbb0ad6.png"/>
  <manifest:file-entry manifest:media-type="image/png" manifest:full-path="Pictures/73f22b30a610ddf94248fac14061847a.png"/>
  <manifest:file-entry manifest:media-type="image/png" manifest:full-path="Pictures/9497da858dd937f5eacb6179d16c870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2doku-cz:070-zakazky:010-prodej:100-realizace-zakazky-navrh-jednotlive:start"/><text:bookmark-start text:name="__RefHeading___realizace_zakazky_1"/><text:bookmark-start text:name="realizace_zakazky"/>Realizace zakázky<text:bookmark-end text:name="__RefHeading___realizace_zakazky_1"/><text:bookmark-end text:name="realizace_zakazky"/></text:h>
      <text:p text:style-name="Text_20_body">Slouží pro zpracování zakázky.</text:p>
      <text:p text:style-name="Text_20_body">Výběr úlohy pro další zpracování (realizaci) zakázky závisí na tom, jak chceme s pořízenou zakázkou pracovat. Máme k dispozici tyto možnosti:</text:p>
      <text:list text:style-name="List_20_1" text:continue-numbering="false">
        <text:list-item>
          <text:p text:style-name="List_20_1_Content_First"> <text:span text:style-name="Strong_20_Emphasis">Návrh jednotlivě</text:span> – znamená výběr dle jednotlivých druhů formulářů ke zpracování.</text:p>
        </text:list-item>
        <text:list-item>
          <text:p text:style-name="List_20_1_Content"> Návrh čárový kód – zpracování podle čárového kódu formuláře.</text:p>
        </text:list-item>
        <text:list-item>
          <text:p text:style-name="List_20_1_Content"> Návrh přímý – rychlé zpracování pomocí čárového kódu zakázky.</text:p>
        </text:list-item>
        <text:list-item>
          <text:p text:style-name="List_20_1_Content"> Návrh zakázky - zpracování podle druhu formuláře a jeho čísla.</text:p>
        </text:list-item>
        <text:list-item>
          <text:p text:style-name="List_20_1_Content"> Návrh celkem – tato úloha je určena pro dávkové zpracování. První stránka úlohy provádí jak přípravu, tak i zpracování. Druhá stránka úlohy provádí dopracování a tisk.</text:p>
        </text:list-item>
        <text:list-item>
          <text:p text:style-name="List_20_1_Content"> <text:a xlink:type="simple" xlink:href="https://wiki.data-norms.cz/doku.php?id=i2doku-cz:070-zakazky:080-zmena-navrhu:start" text:style-name="Internet_20_link" text:visited-style-name="Visited_20_Internet_20_Link">080-zmena-navrhu</text:a> – formuláře, kde zpracování není úplné, například došlo k nějaké chybě.</text:p>
        </text:list-item>
        <text:list-item>
          <text:p text:style-name="List_20_1_Content"> Zpracování návrhu – po volbě ikony úlohy se otevře okno s aktivní druhou stránkou s názvem Zpracovat (druhá stránka u Návrh celkem). Tato funkce slouží pro dávkové dopracování a tisk zvoleného formuláře.</text:p>
        </text:list-item>
        <text:list-item>
          <text:p text:style-name="List_20_1_Content"> Storno/Oprava – umožňuje stornovat chybné doklady. Po stornu dokladu obdrží zakázka status jako před zpracováním dokladu.</text:p>
        </text:list-item>
        <text:list-item>
          <text:p text:style-name="List_20_1_Content"> Opakování tisku – touto úlohou je možno znovu tisknout každý formulář, který byl již někdy vytištěn.</text:p>
        </text:list-item>
        <text:list-item>
          <text:p text:style-name="List_20_1_Content_Last"> Případně další individuální úlohy.</text:p>
        </text:list-item>
      </text:list>
      <text:h text:style-name="Heading_20_2" text:outline-level="2"><text:bookmark-start text:name="__RefHeading___navrh_jednotlive_prodej_2"/><text:bookmark-start text:name="navrh_jednotlive_prodej"/>Návrh jednotlivě prodej<text:bookmark-end text:name="__RefHeading___navrh_jednotlive_prodej_2"/><text:bookmark-end text:name="navrh_jednotlive_prodej"/></text:h>
      <text:p text:style-name="Text_20_body">Jednotlivý doklad zakázky prodeje zpracujeme pomocí Návrhu jednotlivě.</text:p>
      <text:p text:style-name="Text_20_body"><draw:frame draw:style-name="media" draw:name="0" text:anchor-type="as-char" draw:z-index="0" svg:width="21.087291666667cm" style:rel-width="100%" svg:height="15.954375cm" style:rel-height="scale"><draw:image xlink:href="Pictures/97ae41c60bfcaa09cffe9f7267231a55.png" xlink:type="simple" xlink:show="embed" xlink:actuate="onLoad"/></draw:frame></text:p>
      <text:p text:style-name="Text_20_body">Zadáme Druh formuláře, který chceme zpracovat. Zadáme zákazníka číslem, nebo zvolením Všichni zákazníci a vybráním ze seznamu. Zákazníka potvrdíme Enter. </text:p>
      <text:p text:style-name="Text_20_body">Pokud existuje víc dokladů připravených na zpracování, můžeme si vybrat, které chceme zpracovat a potvrdíme ctrl+w, nebo ikonou <draw:frame draw:style-name="media" draw:name="1" text:anchor-type="as-char" draw:z-index="1" svg:width="0.635cm" svg:height="0.635cm"><draw:image xlink:href="Pictures/215642afc1e06a7ea5592dd54f52bd54.jpg" xlink:type="simple" xlink:show="embed" xlink:actuate="onLoad"/></draw:frame>.</text:p>
      <text:h text:style-name="Heading_20_4" text:outline-level="4"><text:bookmark-start text:name="__RefHeading___zmenit_mnozstvi_3"/><text:bookmark-start text:name="zmenit_mnozstvi"/>Změnit množství<text:bookmark-end text:name="__RefHeading___zmenit_mnozstvi_3"/><text:bookmark-end text:name="zmenit_mnozstvi"/></text:h>
      <text:p text:style-name="Text_20_body">Pokud chceme změnit množství, do zakázky vstoupíme klávesou Enter. Na další straně potvrdíme množství zboží, nebo ho můžeme změnit. Označíme položky které chceme zpracovat pomocí ctrl+w, můžeme označit všechny pomocí ctrl+a.
Pro zpracování je třeba se vrátit na předchozí stranu pomocí F3. </text:p>
      <text:h text:style-name="Heading_20_4" text:outline-level="4"><text:bookmark-start text:name="__RefHeading___zpracovani_4"/><text:bookmark-start text:name="zpracovani"/>Zpracování<text:bookmark-end text:name="__RefHeading___zpracovani_4"/><text:bookmark-end text:name="zpracovani"/></text:h>
      <text:p text:style-name="Text_20_body">Zpracovat jednotlivý doklad kliknutím na ikonu <draw:frame draw:style-name="media" draw:name="2" text:anchor-type="as-char" draw:z-index="2" svg:width="0.635cm" svg:height="0.635cm"><draw:image xlink:href="Pictures/652c0eb6cd027076543cf252c35081af.jpg" xlink:type="simple" xlink:show="embed" xlink:actuate="onLoad"/></draw:frame> nebo alt+F9.</text:p>
      <text:h text:style-name="Heading_20_2" text:outline-level="2"><text:bookmark-start text:name="__RefHeading___navrh_jednotlive_nakup_5"/><text:bookmark-start text:name="navrh_jednotlive_nakup"/>Návrh jednotlivě nákup<text:bookmark-end text:name="__RefHeading___navrh_jednotlive_nakup_5"/><text:bookmark-end text:name="navrh_jednotlive_nakup"/></text:h>
      <text:p text:style-name="Text_20_body">Jednotlivý doklad zakázky nákupu zpracujeme pomocí Návrhu jednotlivě.</text:p>
      <text:p text:style-name="Text_20_body"><draw:frame draw:style-name="media" draw:name="3" text:anchor-type="as-char" draw:z-index="3" svg:width="22.145625cm" style:rel-width="100%" svg:height="16.007291666667cm" style:rel-height="scale"><draw:image xlink:href="Pictures/56c5436adc6907b4b6c4a4055c952a1f.png" xlink:type="simple" xlink:show="embed" xlink:actuate="onLoad"/></draw:frame></text:p>
      <text:p text:style-name="Text_20_body">Zadáme Druh formuláře, který chceme zpracovat. Zadáme dodavatele číslem, nebo zvolením Všichni dodavatelé a vybráním ze seznamu. Dodavatele potvrdíme Enter. </text:p>
      <text:p text:style-name="Text_20_body">Pokud existuje víc dokladů připravených na zpracování, můžeme si vybrat, které chceme zpracovat a potvrdíme ctrl+w, nebo ikonou <draw:frame draw:style-name="media" draw:name="4" text:anchor-type="as-char" draw:z-index="4" svg:width="0.635cm" svg:height="0.635cm"><draw:image xlink:href="Pictures/215642afc1e06a7ea5592dd54f52bd54.jpg" xlink:type="simple" xlink:show="embed" xlink:actuate="onLoad"/></draw:frame>.</text:p>
      <text:p text:style-name="Text_20_body">V návrhu jednotlivě zakázky nákupu uživatelé nejčastěji zpracovávají došlou fakturu na dodání zboží nebo materiálu na sklad. Proto budeme dále popisovat tento vzorový případ.</text:p>
      <text:h text:style-name="Heading_20_4" text:outline-level="4"><text:bookmark-start text:name="__RefHeading___strana_jednotlive_6"/><text:bookmark-start text:name="strana_jednotlive"/>Strana Jednotlivě<text:bookmark-end text:name="__RefHeading___strana_jednotlive_6"/><text:bookmark-end text:name="strana_jednotlive"/></text:h>
      <text:p text:style-name="Text_20_body"><draw:frame draw:style-name="media" draw:name="5" text:anchor-type="as-char" draw:z-index="5" svg:width="22.568958333333cm" style:rel-width="100%" svg:height="16.007291666667cm" style:rel-height="scale"><draw:image xlink:href="Pictures/e322a20f842f7c14a81a325214da2bd3.pn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Druh formuláře </text:p>
          </table:table-cell>
          <table:table-cell office:value-type="string" table:style-name="tablecell">
            <text:p text:style-name="tablealignleft"> Výběr druhu formuláře, který budeme zpracovávat - v případě faktury došlé FD, FE apod. (dle individuálního nastavení). </text:p>
          </table:table-cell>
        </table:table-row>
        <table:table-row>
          <table:table-cell office:value-type="string" table:style-name="tablecell">
            <text:p text:style-name="tablealignleft"> Dodavatel </text:p>
          </table:table-cell>
          <table:table-cell office:value-type="string" table:style-name="tablecell">
            <text:p text:style-name="tablealignleft"> Výběr dodavatele. </text:p>
          </table:table-cell>
        </table:table-row>
        <table:table-row>
          <table:table-cell office:value-type="string" table:style-name="tablecell">
            <text:p text:style-name="tablealignleft"> Číslo dokladu </text:p>
          </table:table-cell>
          <table:table-cell office:value-type="string" table:style-name="tablecell">
            <text:p text:style-name="tablealignleft"> Doporučujeme nevyplňovat - systém přidělí pořadové číslo dokladu. </text:p>
          </table:table-cell>
        </table:table-row>
        <table:table-row>
          <table:table-cell office:value-type="string" table:style-name="tablecell">
            <text:p text:style-name="tablealignleft"> Datum dokladu </text:p>
          </table:table-cell>
          <table:table-cell office:value-type="string" table:style-name="tablecell">
            <text:p text:style-name="tablealignleft"> Datum vystavení dokladu, tak jak uvádí dodavatele na faktuře. </text:p>
          </table:table-cell>
        </table:table-row>
        <table:table-row>
          <table:table-cell office:value-type="string" table:style-name="tablecell">
            <text:p text:style-name="tablealignleft"> Variabilní symbol </text:p>
          </table:table-cell>
          <table:table-cell office:value-type="string" table:style-name="tablecell">
            <text:p text:style-name="tablealignleft"> Variabilní symbol uvedený dodavatelem na faktuře. </text:p>
          </table:table-cell>
        </table:table-row>
        <table:table-row>
          <table:table-cell office:value-type="string" table:style-name="tablecell">
            <text:p text:style-name="tablealignleft"> Evidenční číslo dokladu </text:p>
          </table:table-cell>
          <table:table-cell office:value-type="string" table:style-name="tablecell">
            <text:p text:style-name="tablealignleft"> Evidenční číslo dokladu, které uvádí dodavatel na faktuře (nezbytná náležitost pro kontrolní hlášení). </text:p>
          </table:table-cell>
        </table:table-row>
      </table:table>
      <text:h text:style-name="Heading_20_4" text:outline-level="4"><text:bookmark-start text:name="__RefHeading___strana_podminky_7"/><text:bookmark-start text:name="strana_podminky"/>Strana Podmínky<text:bookmark-end text:name="__RefHeading___strana_podminky_7"/><text:bookmark-end text:name="strana_podminky"/></text:h>
      <text:p text:style-name="Text_20_body"><draw:frame draw:style-name="media" draw:name="6" text:anchor-type="as-char" draw:z-index="6" svg:width="22.568958333333cm" style:rel-width="100%" svg:height="16.007291666667cm" style:rel-height="scale"><draw:image xlink:href="Pictures/ee5255e3c983d6d3796c7f9af5c59180.pn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     </text:p>
          </table:table-cell>
          <table:table-cell office:value-type="string" table:style-name="tableheader">
            <text:p text:style-name="Table_20_Heading"> Obsah/Poznámka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Měna            </text:p>
          </table:table-cell>
          <table:table-cell office:value-type="string" table:style-name="tablecell">
            <text:p text:style-name="tablealignleft"> Výběr měny faktury.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Hodnota         </text:p>
          </table:table-cell>
          <table:table-cell office:value-type="string" table:style-name="tablecell">
            <text:p text:style-name="tablealignleft"> Celková hodnota faktury v dané měně.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atum DPH       </text:p>
          </table:table-cell>
          <table:table-cell office:value-type="string" table:style-name="tablecell">
            <text:p text:style-name="tablealignleft"> Datum pro nárok na odpočet DPH - datum doručení faktury.                             </text:p>
          </table:table-cell>
        </table:table-row>
        <table:table-row>
          <table:table-cell office:value-type="string" table:style-name="tablecell">
            <text:p text:style-name="tablealignleft"> Datum UZP       </text:p>
          </table:table-cell>
          <table:table-cell office:value-type="string" table:style-name="tablecell">
            <text:p text:style-name="tablealignleft"> Datum uskutečnění zdanitelného plnění, tak uvádí dodavatel na faktuře.               </text:p>
          </table:table-cell>
        </table:table-row>
        <table:table-row>
          <table:table-cell office:value-type="string" table:style-name="tablecell">
            <text:p text:style-name="tablealignleft"> Kurz            </text:p>
          </table:table-cell>
          <table:table-cell office:value-type="string" table:style-name="tablecell">
            <text:p text:style-name="tablealignleft"> Případný kurz pro přepočet cizí měny.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Platební lhůta  </text:p>
          </table:table-cell>
          <table:table-cell office:value-type="string" table:style-name="tablecell">
            <text:p text:style-name="tablealignleft"> Platební lhůta, kterou uvádí dodavatel na faktuře.                                   </text:p>
          </table:table-cell>
        </table:table-row>
        <table:table-row>
          <table:table-cell office:value-type="string" table:style-name="tablecell">
            <text:p text:style-name="tablealignleft"> Splatnost       </text:p>
          </table:table-cell>
          <table:table-cell office:value-type="string" table:style-name="tablecell">
            <text:p text:style-name="tablealignleft"> Systém vypočítá splatnost faktury dle zadané platební lhůty - uživatel může změnit.  </text:p>
          </table:table-cell>
        </table:table-row>
      </table:table>
      <text:h text:style-name="Heading_20_4" text:outline-level="4"><text:bookmark-start text:name="__RefHeading___strana_zpusob_platby_8"/><text:bookmark-start text:name="strana_zpusob_platby"/>Strana Způsob platby<text:bookmark-end text:name="__RefHeading___strana_zpusob_platby_8"/><text:bookmark-end text:name="strana_zpusob_platby"/></text:h>
      <text:p text:style-name="Text_20_body">Na této straně se zadávají údaje důležité pro platbu faktury - bankovní účty.</text:p>
      <text:p text:style-name="Text_20_body"><draw:frame draw:style-name="media" draw:name="7" text:anchor-type="as-char" draw:z-index="7" svg:width="22.568958333333cm" style:rel-width="100%" svg:height="16.007291666667cm" style:rel-height="scale"><draw:image xlink:href="Pictures/180382fad53d4028bab6cc2f1f17d486.pn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    </text:p>
          </table:table-cell>
          <table:table-cell office:value-type="string" table:style-name="tableheader">
            <text:p text:style-name="Table_20_Heading"> Obsah/Poznámka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Firemní banka  </text:p>
          </table:table-cell>
          <table:table-cell office:value-type="string" table:style-name="tablecell">
            <text:p text:style-name="tablealignleft"> Výběr firemní banky, ze které bude faktura placena.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ruh platby    </text:p>
          </table:table-cell>
          <table:table-cell office:value-type="string" table:style-name="tablecell">
            <text:p text:style-name="tablealignleft"> Výběr formy platby faktury - např. převodem.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Způsob platby  </text:p>
          </table:table-cell>
          <table:table-cell office:value-type="string" table:style-name="tablecell">
            <text:p text:style-name="tablealignleft"> Výběr bankovního účtu dodavatele, na který bude faktura place (tento účet musí mít dodavatel zadaný v číselníku dodavatelů.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Ostatní pole se v české republice nevyplňují.                                                                                </text:p>
          </table:table-cell>
        </table:table-row>
      </table:table>
      <text:p text:style-name="Text_20_body">Po zadání těchto údajů o faktuře a dodavateli přejdeme zpět na stranu Jednotlivě a můžeme spustit kontrolu faktury s příjemkou. Kontrolu faktury spustíme pomocí ikony pro zpracování <draw:frame draw:style-name="media" draw:name="8" text:anchor-type="as-char" draw:z-index="8" svg:width="0.50270833333333cm" svg:height="0.555625cm"><draw:image xlink:href="Pictures/306a24247a655523f004a4591dfdd550.png" xlink:type="simple" xlink:show="embed" xlink:actuate="onLoad"/></draw:frame>, klávesou F2 nebo volbou v rozbalovací liště Zpracování.   </text:p>
      <text:p text:style-name="Text_20_body">Po spuštění této kontroly přijde hláška:
<draw:frame draw:style-name="media" draw:name="9" text:anchor-type="as-char" draw:z-index="9" svg:width="8.9958333333333cm" style:rel-width="100%" svg:height="4.3391666666667cm" style:rel-height="scale"><draw:image xlink:href="Pictures/c2ba00e46d334dbaf076d48887f236cd.png" xlink:type="simple" xlink:show="embed" xlink:actuate="onLoad"/></draw:frame></text:p>
      <text:p text:style-name="Text_20_body">Stiskneme ANO, pokud chceme převzít hodnoty ze zakázky nákupu - příjemky.</text:p>
      <text:h text:style-name="Heading_20_4" text:outline-level="4"><text:bookmark-start text:name="__RefHeading___strana_kontrola_9"/><text:bookmark-start text:name="strana_kontrola"/>Strana Kontrola<text:bookmark-end text:name="__RefHeading___strana_kontrola_9"/><text:bookmark-end text:name="strana_kontrola"/></text:h>
      <text:p text:style-name="Text_20_body"><draw:frame draw:style-name="media" draw:name="10" text:anchor-type="as-char" draw:z-index="10" svg:width="22.992291666667cm" style:rel-width="100%" svg:height="16.007291666667cm" style:rel-height="scale"><draw:image xlink:href="Pictures/925736e57a4faaa3ff7f6abf26729ea6.png" xlink:type="simple" xlink:show="embed" xlink:actuate="onLoad"/></draw:frame> </text:p>
      <text:p text:style-name="Text_20_body">Zde můžeme opravit cenu položek příjemky podle faktury - buď cenu za měrnou jednotku nebo celkovou - systém vždy druhý údaj vypočítá.
V poli rozdíl vidíme rozdíl mezi hodnotou položek zboží (materiálu) a celkovou hodnotou faktury.
Ještě před zaúčtováním rozdílu jako dodatečné náklady zakázky (zaokrouhlení, nedodané zboží apod.), zadáme na dalších stranách případné slevy a zkontrolujeme výši základu a DPH - tak aby tyto údaje odpovídaly údajům, které uvádí dodavatel na faktuře.  </text:p>
      <text:h text:style-name="Heading_20_4" text:outline-level="4"><text:bookmark-start text:name="__RefHeading___strana_polozka_10"/><text:bookmark-start text:name="strana_polozka"/>Strana Položka<text:bookmark-end text:name="__RefHeading___strana_polozka_10"/><text:bookmark-end text:name="strana_polozka"/></text:h>
      <text:p text:style-name="Text_20_body">Na této spraně zadáme případné slevy položek (buď % nebo hodnotu):</text:p>
      <text:p text:style-name="Text_20_body"><draw:frame draw:style-name="media" draw:name="11" text:anchor-type="as-char" draw:z-index="11" svg:width="22.992291666667cm" style:rel-width="100%" svg:height="16.007291666667cm" style:rel-height="scale"><draw:image xlink:href="Pictures/d89a08a324235f94f4ff7f86d23fdae0.png" xlink:type="simple" xlink:show="embed" xlink:actuate="onLoad"/></draw:frame></text:p>
      <text:h text:style-name="Heading_20_4" text:outline-level="4"><text:bookmark-start text:name="__RefHeading___strana_slevy_zakazky_11"/><text:bookmark-start text:name="strana_slevy_zakazky"/>Strana Slevy zakázky<text:bookmark-end text:name="__RefHeading___strana_slevy_zakazky_11"/><text:bookmark-end text:name="strana_slevy_zakazky"/></text:h>
      <text:p text:style-name="Text_20_body">Na této straně zadáme případné celkové slevy - pokud tedy takto uvádí dodavatel na faktuře:</text:p>
      <text:p text:style-name="Text_20_body"><draw:frame draw:style-name="media" draw:name="12" text:anchor-type="as-char" draw:z-index="12" svg:width="22.992291666667cm" style:rel-width="100%" svg:height="16.007291666667cm" style:rel-height="scale"><draw:image xlink:href="Pictures/967c7a52c271acf2a88129958d26dc62.png" xlink:type="simple" xlink:show="embed" xlink:actuate="onLoad"/></draw:frame></text:p>
      <text:p text:style-name="Text_20_body">Výši slevy pro celý doklad volíme buď % nebo můžeme zadat hodnotu.</text:p>
      <text:h text:style-name="Heading_20_4" text:outline-level="4"><text:bookmark-start text:name="__RefHeading___strana_skupinove_slevy_12"/><text:bookmark-start text:name="strana_skupinove_slevy"/>Strana Skupinové slevy<text:bookmark-end text:name="__RefHeading___strana_skupinove_slevy_12"/><text:bookmark-end text:name="strana_skupinove_slevy"/></text:h>
      <text:p text:style-name="Text_20_body">Na této straně zadáme případné skupinové slevy dle individuálního nastavení:</text:p>
      <text:p text:style-name="Text_20_body"><draw:frame draw:style-name="media" draw:name="13" text:anchor-type="as-char" draw:z-index="13" svg:width="22.992291666667cm" style:rel-width="100%" svg:height="16.007291666667cm" style:rel-height="scale"><draw:image xlink:href="Pictures/80c77690d35047e8a909e44272faf683.png" xlink:type="simple" xlink:show="embed" xlink:actuate="onLoad"/></draw:frame></text:p>
      <text:h text:style-name="Heading_20_4" text:outline-level="4"><text:bookmark-start text:name="__RefHeading___strana_castky_dph_13"/><text:bookmark-start text:name="strana_castky_dph"/>Strana Částky DPH<text:bookmark-end text:name="__RefHeading___strana_castky_dph_13"/><text:bookmark-end text:name="strana_castky_dph"/></text:h>
      <text:p text:style-name="Text_20_body">Na této straně je možné upravit výši DPH, tak aby odpovídala údajům na faktuře (základ DPH se případně upraví v cenách položek):</text:p>
      <text:p text:style-name="Text_20_body"><draw:frame draw:style-name="media" draw:name="14" text:anchor-type="as-char" draw:z-index="14" svg:width="22.992291666667cm" style:rel-width="100%" svg:height="16.007291666667cm" style:rel-height="scale"><draw:image xlink:href="Pictures/942567bff4e26cb82093a95aa8ba2e50.png" xlink:type="simple" xlink:show="embed" xlink:actuate="onLoad"/></draw:frame></text:p>
      <text:h text:style-name="Heading_20_4" text:outline-level="4"><text:bookmark-start text:name="__RefHeading___strana_dodatecne_naklady_zakazky_14"/><text:bookmark-start text:name="strana_dodatecne_naklady_zakazky"/>Strana Dodatečné náklady zakázky<text:bookmark-end text:name="__RefHeading___strana_dodatecne_naklady_zakazky_14"/><text:bookmark-end text:name="strana_dodatecne_naklady_zakazky"/></text:h>
      <text:p text:style-name="Text_20_body">Na této straně zadáme dodatečné náklady (zaokrouhlení, nedodané zboží apod.), tak aby nebyl rozdíl mezi fakturou a zpracovávanými hodnotami:</text:p>
      <text:p text:style-name="Text_20_body"><draw:frame draw:style-name="media" draw:name="15" text:anchor-type="as-char" draw:z-index="15" svg:width="22.992291666667cm" style:rel-width="100%" svg:height="16.007291666667cm" style:rel-height="scale"><draw:image xlink:href="Pictures/75140ca644f3376ec28d14adccbb0ad6.png" xlink:type="simple" xlink:show="embed" xlink:actuate="onLoad"/></draw:frame></text:p>
      <text:p text:style-name="Text_20_body">Pokud je systém zobrazí nulový rozdíl mezi fakturou a zpracovanými daty, můžeme přistoupit ke zpracování faktury. Přejdeme na stranu jednotlivě a fakturu zpracujeme pomocí ikon v hlavní nástrojové liště:</text:p>
      <text:p text:style-name="Text_20_body"><draw:frame draw:style-name="media" draw:name="16" text:anchor-type="as-char" draw:z-index="16" svg:width="22.992291666667cm" style:rel-width="100%" svg:height="16.007291666667cm" style:rel-height="scale"><draw:image xlink:href="Pictures/73f22b30a610ddf94248fac14061847a.png" xlink:type="simple" xlink:show="embed" xlink:actuate="onLoad"/></draw:frame></text:p>
      <text:p text:style-name="Text_20_body">Stiskem ikony vytvoříme buď jednotlivý doklad (pokud je zpracovávána pouze jedna zakázka) nebo souhrnný doklad, pokud zpracováváme více zakázek.
Podle individuálního nastavení máme možnost zpracovaný doklad vytisknout pro případnou kontrolu:</text:p>
      <text:p text:style-name="Text_20_body"><draw:frame draw:style-name="media" draw:name="17" text:anchor-type="as-char" draw:z-index="17" svg:width="22.992291666667cm" style:rel-width="100%" svg:height="16.007291666667cm" style:rel-height="scale"><draw:image xlink:href="Pictures/9497da858dd937f5eacb6179d16c8709.png" xlink:type="simple" xlink:show="embed" xlink:actuate="onLoad"/></draw:frame></text:p>
      <text:p text:style-name="Text_20_body">Doklad bude integrován do účetnictví i/2 nebo externího účetního systému v rámci závěrky dne (obvykle dle nastavení v nočních hodinách) - v  účetnictví tedy doklad uvidíme následující den.</text:p>
      <text:p text:style-name="Text_20_body">//Strana: 2auf/aahverar00w/_set_0 // <text:line-break/>
//Strana: i2auf/aahverar00w/_set_0 // <text:line-break/>
//Strana: i2auf/aahverar00w/aahverar101f // <text:line-break/>
//Strana: i2auf/aahverar00w/aahverar201f // <text:line-break/>
//Strana: i2auf/aahverar00w/aewbelko19005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5::20:40</meta:creation-date>
    <dc:creator>Generated</dc:creator>
    <dc:date>2026-08-17T15::20:40</dc:date>
    <dc:language>en-US</dc:language>
    <meta:editing-cycles>1</meta:editing-cycles>
    <meta:editing-duration>PT0S</meta:editing-duration>
    <dc:title>i2doku-cz:070-zakazky:010-prodej:100-realizace-zakazky-navrh-jednotlive:start</dc:title>
  </office:meta>
</office:document-meta>
</file>