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ed558daa4064a710fb104faffb7388.png"/>
  <manifest:file-entry manifest:media-type="image/png" manifest:full-path="Pictures/f9472cac181d9a0c0c9a4075e40ec539.png"/>
  <manifest:file-entry manifest:media-type="image/png" manifest:full-path="Pictures/62fc229783712a2c326a46f8e8493e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70-zakazky:010-prodej:400-vyhodnoceni:500-soupis-pro-postu:start"/><text:bookmark-start text:name="__RefHeading___soupis_pro_postu_1"/><text:bookmark-start text:name="soupis_pro_postu"/>Soupis pro poštu<text:bookmark-end text:name="__RefHeading___soupis_pro_postu_1"/><text:bookmark-end text:name="soupis_pro_postu"/></text:h>
      <text:p text:style-name="Text_20_body">Program pro tisk přehledu zasílaných balíků. Dle přepravce (typ etikety) může být závazný a posílá například e-mail s datovým souborem, nebo může být pouze informativní. Jednitlivíé přeravci mají velmi odlišné požadavky.</text:p>
      <text:h text:style-name="Heading_20_1" text:outline-level="1"><text:bookmark-start text:name="__RefHeading___soupis_pro_dhl_2"/><text:bookmark-start text:name="soupis_pro_dhl"/>Soupis pro DHL<text:bookmark-end text:name="__RefHeading___soupis_pro_dhl_2"/><text:bookmark-end text:name="soupis_pro_dhl"/></text:h>
      <text:p text:style-name="Text_20_body">Postup získání soupisu přes getPNP je následující:</text:p>
      <text:p text:style-name="Text_20_body"><draw:frame draw:style-name="media" draw:name="0" text:anchor-type="as-char" draw:z-index="0" svg:width="13.49375cm" svg:height="11.218333333333cm"><draw:image xlink:href="Pictures/16ed558daa4064a710fb104faffb7388.png" xlink:type="simple" xlink:show="embed" xlink:actuate="onLoad"/></draw:frame></text:p>
      <text:p text:style-name="Text_20_body">Zadá se typ etiket 55 a a datum od: posledního soupisu do: zítřejšího data (všechny balíky se dávají na svoz na today +1).<text:line-break/>
Pokud se zadá rozmezí dnů, Přijdou výpisy jednotlivě (omezení DHL).</text:p>
      <text:p text:style-name="Text_20_body">Další pole nemají v tomto případě vliv.</text:p>
      <text:p text:style-name="Text_20_body">Soupis je vždy volán online a do i/2 se neukládájí údaje o etiketách (z pdf je není možné dostat).</text:p>
      <text:p text:style-name="Text_20_body">Pokud pro datum nic není k dispozici, zobrazí se chybové hlášení tak, jak jej server DHL pošle:<text:line-break/>
<draw:frame draw:style-name="media" draw:name="1" text:anchor-type="as-char" draw:z-index="1" svg:width="9.9747916666667cm" style:rel-width="100%" svg:height="1.031875cm" style:rel-height="scale"><draw:image xlink:href="Pictures/f9472cac181d9a0c0c9a4075e40ec539.png" xlink:type="simple" xlink:show="embed" xlink:actuate="onLoad"/></draw:frame></text:p>
      <text:h text:style-name="Heading_20_1" text:outline-level="1"><text:bookmark-start text:name="__RefHeading___opakovani_soupisu_pro_ceskou_postu_3"/><text:bookmark-start text:name="opakovani_soupisu_pro_ceskou_postu"/>Opakování soupisu pro Českou poštu<text:bookmark-end text:name="__RefHeading___opakovani_soupisu_pro_ceskou_postu_3"/><text:bookmark-end text:name="opakovani_soupisu_pro_ceskou_postu"/></text:h>
      <text:p text:style-name="Text_20_body">Někdy se stane, že e-mail je na straně České Pošty zachycen na spam filtru. V případě, že třeba e-mail opakovat:</text:p>
      <text:p text:style-name="Text_20_body"><draw:frame draw:style-name="media" draw:name="2" text:anchor-type="as-char" draw:z-index="2" svg:width="13.467291666667cm" svg:height="11.297708333333cm"><draw:image xlink:href="Pictures/62fc229783712a2c326a46f8e8493e46.png" xlink:type="simple" xlink:show="embed" xlink:actuate="onLoad"/></draw:frame></text:p>
      <text:p text:style-name="Text_20_body"><text:span text:style-name="Emphasis">Strana: /i2auf/axdetbor00d/_set_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31</meta:creation-date>
    <dc:creator>Generated</dc:creator>
    <dc:date>2026-08-15T10::54:31</dc:date>
    <dc:language>en-US</dc:language>
    <meta:editing-cycles>1</meta:editing-cycles>
    <meta:editing-duration>PT0S</meta:editing-duration>
    <dc:title>i2doku-cz:070-zakazky:010-prodej:400-vyhodnoceni:500-soupis-pro-postu:start</dc:title>
  </office:meta>
</office:document-meta>
</file>