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53c34cf360133bcfb1455bffed22f00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70-zakazky:020-nakup:010-porizeni-zakazky:020-zahlavi-zakazky:020-aehaufst230f:start"/><text:bookmark-start text:name="__RefHeading___adresy_1"/><text:bookmark-start text:name="adresy"/>Adresy<text:bookmark-end text:name="__RefHeading___adresy_1"/><text:bookmark-end text:name="adresy"/></text:h>
      <text:p text:style-name="Text_20_body">Podle parametrizace systému jsou k dispozici určité typy adres, které mohou být dodavateli přiřazeny (např. adresa hlavního sídla, objednací adresa, fakturační adresa atd.).</text:p>
      <text:p text:style-name="Text_20_body"><draw:frame draw:style-name="media" draw:name="0" text:anchor-type="as-char" draw:z-index="0" svg:width="20.875625cm" style:rel-width="100%" svg:height="15.822083333333cm" style:rel-height="scale"><draw:image xlink:href="Pictures/553c34cf360133bcfb1455bffed22f00.jpg" xlink:type="simple" xlink:show="embed" xlink:actuate="onLoad"/></draw:frame></text:p>
      <text:p text:style-name="Text_20_body">// Strana: /i2auf/aehaufst00w/aehaufst230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1::01:08</meta:creation-date>
    <dc:creator>Generated</dc:creator>
    <dc:date>2026-08-15T11::01:08</dc:date>
    <dc:language>en-US</dc:language>
    <meta:editing-cycles>1</meta:editing-cycles>
    <meta:editing-duration>PT0S</meta:editing-duration>
    <dc:title>i2doku-cz:070-zakazky:020-nakup:010-porizeni-zakazky:020-zahlavi-zakazky:020-aehaufst230f:start</dc:title>
  </office:meta>
</office:document-meta>
</file>