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9059911f15d3cd21e920ae291d13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50-aehaufst270f:start"/><text:bookmark-start text:name="__RefHeading___nakupci_1"/><text:bookmark-start text:name="nakupci"/>Nákupčí<text:bookmark-end text:name="__RefHeading___nakupci_1"/><text:bookmark-end text:name="nakupci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a39059911f15d3cd21e920ae291d138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upčí 1 </text:p>
          </table:table-cell>
          <table:table-cell office:value-type="string" table:style-name="tablecell">
            <text:p text:style-name="tablealignleft"> Číslo nákupčího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  <table:table-row>
          <table:table-cell office:value-type="string" table:style-name="tablecell">
            <text:p text:style-name="tablealignleft"> Nákupčí 2 </text:p>
          </table:table-cell>
          <table:table-cell office:value-type="string" table:style-name="tablecell">
            <text:p text:style-name="tablealignleft"> Číslo nákupčího. </text:p>
          </table:table-cell>
        </table:table-row>
        <table:table-row>
          <table:table-cell office:value-type="string" table:style-name="tablecell">
            <text:p text:style-name="tablealignleft"> Provize </text:p>
          </table:table-cell>
          <table:table-cell office:value-type="string" table:style-name="tablecell">
            <text:p text:style-name="tablealignleft"> Provize v %. </text:p>
          </table:table-cell>
        </table:table-row>
      </table:table>
      <text:p text:style-name="Text_20_body">// Strana: /i2auf/aehaufst00w/aehaufst27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1:02</meta:creation-date>
    <dc:creator>Generated</dc:creator>
    <dc:date>2026-08-15T11::01:02</dc:date>
    <dc:language>en-US</dc:language>
    <meta:editing-cycles>1</meta:editing-cycles>
    <meta:editing-duration>PT0S</meta:editing-duration>
    <dc:title>i2doku-cz:070-zakazky:020-nakup:010-porizeni-zakazky:020-zahlavi-zakazky:050-aehaufst270f:start</dc:title>
  </office:meta>
</office:document-meta>
</file>