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4882ede040b61e373610bb61a21d9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010-porizeni-zakazky:020-zahlavi-zakazky:060-aehaufst277f:start"/><text:bookmark-start text:name="__RefHeading___tisk_1"/><text:bookmark-start text:name="tisk"/>Tisk<text:bookmark-end text:name="__RefHeading___tisk_1"/><text:bookmark-end text:name="tisk"/></text:h>
      <text:p text:style-name="Text_20_body">Na této straně je možné zadat způsob tisku formulářů zakázky nákupu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d4882ede040b61e373610bb61a21d93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yp formuláře </text:p>
          </table:table-cell>
          <table:table-cell office:value-type="string" table:style-name="tablecell">
            <text:p text:style-name="tablealignleft"> Typ formuláře platí pro všechny fomuláře zakázky. </text:p>
          </table:table-cell>
        </table:table-row>
        <table:table-row>
          <table:table-cell office:value-type="string" table:style-name="tablecell">
            <text:p text:style-name="tablealignleft"> Jazyk </text:p>
          </table:table-cell>
          <table:table-cell office:value-type="string" table:style-name="tablecell">
            <text:p text:style-name="tablealignleft"> Přiřazení kódu jazyka pro tisk formulářů. Jako předvyplněná hodnota slouží jazyk dodavatele z číselníku dodavatelů. </text:p>
          </table:table-cell>
        </table:table-row>
      </table:table>
      <text:p text:style-name="Text_20_body">// Strana: /i2auf/aehaufst00w/aehaufst277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1::00:30</meta:creation-date>
    <dc:creator>Generated</dc:creator>
    <dc:date>2026-08-15T11::00:30</dc:date>
    <dc:language>en-US</dc:language>
    <meta:editing-cycles>1</meta:editing-cycles>
    <meta:editing-duration>PT0S</meta:editing-duration>
    <dc:title>i2doku-cz:070-zakazky:020-nakup:010-porizeni-zakazky:020-zahlavi-zakazky:060-aehaufst277f:start</dc:title>
  </office:meta>
</office:document-meta>
</file>