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c2f4817a460a0afc860205f886339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70-aehaufst280f:start"/><text:bookmark-start text:name="__RefHeading___priprava_k_odberu_1"/><text:bookmark-start text:name="priprava_k_odberu"/>Příprava k odběru<text:bookmark-end text:name="__RefHeading___priprava_k_odberu_1"/><text:bookmark-end text:name="priprava_k_odberu"/></text:h>
      <text:p text:style-name="Text_20_body"><draw:frame draw:style-name="media" draw:name="0" text:anchor-type="as-char" draw:z-index="0" svg:width="20.875625cm" style:rel-width="100%" svg:height="15.822083333333cm" style:rel-height="scale"><draw:image xlink:href="Pictures/9c2f4817a460a0afc860205f8863395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Nákl. středisko </text:p>
          </table:table-cell>
          <table:table-cell office:value-type="string" table:style-name="tablecell">
            <text:p text:style-name="tablealignleft"> Nákladové středisko, na které bude zaúčtován náklad/výnos.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Projekt, na který bude zaúčtován náklad/výnos. </text:p>
          </table:table-cell>
        </table:table-row>
        <table:table-row>
          <table:table-cell office:value-type="string" table:style-name="tablecell">
            <text:p text:style-name="tablealignleft"> Dílčí projekt </text:p>
          </table:table-cell>
          <table:table-cell office:value-type="string" table:style-name="tablecell">
            <text:p text:style-name="tablealignleft"> Dílčí projekt, na který bude zaúčtován náklad/výnos. </text:p>
          </table:table-cell>
        </table:table-row>
        <table:table-row>
          <table:table-cell office:value-type="string" table:style-name="tablecell">
            <text:p text:style-name="tablealignleft"> Dodatek účtu </text:p>
          </table:table-cell>
          <table:table-cell office:value-type="string" table:style-name="tablecell">
            <text:p text:style-name="tablealignleft"> Dodatek účtu určuje číslo účtu pro zaúčtování při integraci ze zakázky do účetnictví. </text:p>
          </table:table-cell>
        </table:table-row>
      </table:table>
      <text:p text:style-name="Text_20_body">// Strana: /i2auf/aehaufst00w/aehaufst280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40</meta:creation-date>
    <dc:creator>Generated</dc:creator>
    <dc:date>2026-08-15T11::00:40</dc:date>
    <dc:language>en-US</dc:language>
    <meta:editing-cycles>1</meta:editing-cycles>
    <meta:editing-duration>PT0S</meta:editing-duration>
    <dc:title>i2doku-cz:070-zakazky:020-nakup:010-porizeni-zakazky:020-zahlavi-zakazky:070-aehaufst280f:start</dc:title>
  </office:meta>
</office:document-meta>
</file>