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1dbaeaf3c1cf50d744f6e9b7cf4d74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20-nakup:010-porizeni-zakazky:020-zahlavi-zakazky:start"/><text:bookmark-start text:name="__RefHeading___zahlavi_zakazky_1"/><text:bookmark-start text:name="zahlavi_zakazky"/>Záhlaví zakázky<text:bookmark-end text:name="__RefHeading___zahlavi_zakazky_1"/><text:bookmark-end text:name="zahlavi_zakazky"/></text:h>
      <text:h text:style-name="Heading_20_2" text:outline-level="2"><text:bookmark-start text:name="__RefHeading___hlavni_dodavatel_2"/><text:bookmark-start text:name="hlavni_dodavatel"/>Hlavní dodavatel<text:bookmark-end text:name="__RefHeading___hlavni_dodavatel_2"/><text:bookmark-end text:name="hlavni_dodavatel"/></text:h>
      <text:p text:style-name="Text_20_body"><draw:frame draw:style-name="media" draw:name="0" text:anchor-type="as-char" draw:z-index="0" svg:width="20.875625cm" style:rel-width="100%" svg:height="15.822083333333cm" style:rel-height="scale"><draw:image xlink:href="Pictures/b1dbaeaf3c1cf50d744f6e9b7cf4d744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Dodavatel </text:p>
          </table:table-cell>
          <table:table-cell office:value-type="string" table:style-name="tablecell">
            <text:p text:style-name="tablealignleft"> Přiřazení hlavního dodavatele pro zakázku. Jako standard bude hlavní dodavatel převzat z číselníku dodavatelů a ten může být zde změněn. </text:p>
          </table:table-cell>
        </table:table-row>
        <table:table-row>
          <table:table-cell office:value-type="string" table:style-name="tablecell">
            <text:p text:style-name="tablealignleft"> Hledaný výraz </text:p>
          </table:table-cell>
          <table:table-cell office:value-type="string" table:style-name="tablecell">
            <text:p text:style-name="tablealignleft"> V poli Hledaný výraz se dá vyhledávat hlavní dodavatel podle <text:a xlink:type="simple" xlink:href="https://wiki.data-norms.cz/doku.php?do=search&amp;id=allgemeinehinweise%2Fbedienelemente" text:style-name="Internet_20_link" text:visited-style-name="Visited_20_Internet_20_Link"> stanovených konvencí</text:a>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70-zakazky:020-nakup:010-porizeni-zakazky:020-zahlavi-zakazky:010-aehaufst213f:start" text:style-name="Internet_20_link" text:visited-style-name="Visited_20_Internet_20_Link">Projekt</text:a></text:p>
        </text:list-item>
        <text:list-item>
          <text:p text:style-name="List_20_1_Content"><text:a xlink:type="simple" xlink:href="https://wiki.data-norms.cz/doku.php?id=i2doku-cz:070-zakazky:020-nakup:010-porizeni-zakazky:020-zahlavi-zakazky:020-aehaufst230f:start" text:style-name="Internet_20_link" text:visited-style-name="Visited_20_Internet_20_Link">Adresy</text:a></text:p>
        </text:list-item>
        <text:list-item>
          <text:p text:style-name="List_20_1_Content"><text:a xlink:type="simple" xlink:href="https://wiki.data-norms.cz/doku.php?id=i2doku-cz:070-zakazky:020-nakup:010-porizeni-zakazky:020-zahlavi-zakazky:030-aehaufst245f:start" text:style-name="Internet_20_link" text:visited-style-name="Visited_20_Internet_20_Link">Dodatečné údaje</text:a></text:p>
        </text:list-item>
        <text:list-item>
          <text:p text:style-name="List_20_1_Content"><text:a xlink:type="simple" xlink:href="https://wiki.data-norms.cz/doku.php?id=i2doku-cz:070-zakazky:020-nakup:010-porizeni-zakazky:020-zahlavi-zakazky:040-aehaufst257f:start" text:style-name="Internet_20_link" text:visited-style-name="Visited_20_Internet_20_Link">Podmínky</text:a></text:p>
        </text:list-item>
        <text:list-item>
          <text:p text:style-name="List_20_1_Content"><text:a xlink:type="simple" xlink:href="https://wiki.data-norms.cz/doku.php?id=i2doku-cz:070-zakazky:020-nakup:010-porizeni-zakazky:020-zahlavi-zakazky:050-aehaufst270f:start" text:style-name="Internet_20_link" text:visited-style-name="Visited_20_Internet_20_Link">Nákupčí</text:a></text:p>
        </text:list-item>
        <text:list-item>
          <text:p text:style-name="List_20_1_Content"><text:a xlink:type="simple" xlink:href="https://wiki.data-norms.cz/doku.php?id=i2doku-cz:070-zakazky:020-nakup:010-porizeni-zakazky:020-zahlavi-zakazky:060-aehaufst277f:start" text:style-name="Internet_20_link" text:visited-style-name="Visited_20_Internet_20_Link">Tisk</text:a></text:p>
        </text:list-item>
        <text:list-item>
          <text:p text:style-name="List_20_1_Content_Last"><text:a xlink:type="simple" xlink:href="https://wiki.data-norms.cz/doku.php?id=i2doku-cz:070-zakazky:020-nakup:010-porizeni-zakazky:020-zahlavi-zakazky:070-aehaufst280f:start" text:style-name="Internet_20_link" text:visited-style-name="Visited_20_Internet_20_Link">Příprava k odběru</text:a></text:p>
        </text:list-item>
      </text:list>
      <text:line-break/>
      <text:p text:style-name="Text_20_body">// Strana: /i2auf/aehaufst00w/aehaufst210f //
// Strana: /i2auf/aehaufst00w/_set_2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7:58</meta:creation-date>
    <dc:creator>Generated</dc:creator>
    <dc:date>2026-08-15T10::17:58</dc:date>
    <dc:language>en-US</dc:language>
    <meta:editing-cycles>1</meta:editing-cycles>
    <meta:editing-duration>PT0S</meta:editing-duration>
    <dc:title>i2doku-cz:070-zakazky:020-nakup:010-porizeni-zakazky:020-zahlavi-zakazky:start</dc:title>
  </office:meta>
</office:document-meta>
</file>