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5713a12ba71cf1f08ee56b428e3d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10-aehaufst415f:start"/><text:bookmark-start text:name="__RefHeading___polozka_dobropisu_1"/><text:bookmark-start text:name="polozka_dobropisu"/>Položka dobropisu<text:bookmark-end text:name="__RefHeading___polozka_dobropisu_1"/><text:bookmark-end text:name="polozka_dobropisu"/></text:h>
      <text:p text:style-name="Text_20_body">S tímto druhem položky bude pořízeno zboží, které má být vráceno dodavateli a na které je očekáván dobropis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815713a12ba71cf1f08ee56b428e3da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Kód zboží z číselníku zboží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Možnost vyhledávat zboží podle hledaného výraz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Po zadání čísla zboží systém zobrazí jeho název. </text:p>
          </table:table-cell>
        </table:table-row>
        <table:table-row>
          <table:table-cell office:value-type="string" table:style-name="tablecell">
            <text:p text:style-name="tablealignleft"> Sklad/Místo </text:p>
          </table:table-cell>
          <table:table-cell office:value-type="string" table:style-name="tablecell">
            <text:p text:style-name="tablealignleft"> Zadání skladu, ze kterého má být zboží vráceno. </text:p>
          </table:table-cell>
        </table:table-row>
        <table:table-row>
          <table:table-cell office:value-type="string" table:style-name="tablecell">
            <text:p text:style-name="tablealignleft"> Množství nákup </text:p>
          </table:table-cell>
          <table:table-cell office:value-type="string" table:style-name="tablecell">
            <text:p text:style-name="tablealignleft"> Je-li objednací jednotka nákupu rozdílná od množstevní jednotky skladu, tak můžeme vyplnit toto pole. </text:p>
          </table:table-cell>
        </table:table-row>
        <table:table-row>
          <table:table-cell office:value-type="string" table:style-name="tablecell">
            <text:p text:style-name="tablealignleft"> Dobropis množ. </text:p>
          </table:table-cell>
          <table:table-cell office:value-type="string" table:style-name="tablecell">
            <text:p text:style-name="tablealignleft"> Množství, které bude dobropisováno. Je-li množstevní jednotka skladu rozdílná od objednací jednotky nákupu, tak bude dobropisované množství ve skladových jednotkách vypočteno systémem a zobrazeno. </text:p>
          </table:table-cell>
        </table:table-row>
        <table:table-row>
          <table:table-cell office:value-type="string" table:style-name="tablecell">
            <text:p text:style-name="tablealignleft"> Množ. vrácené </text:p>
          </table:table-cell>
          <table:table-cell office:value-type="string" table:style-name="tablecell">
            <text:p text:style-name="tablealignleft"> Množství, které bude vrácené. Toto množství bude účtováno jako výdej ze skladu. </text:p>
          </table:table-cell>
        </table:table-row>
        <table:table-row>
          <table:table-cell office:value-type="string" table:style-name="tablecell">
            <text:p text:style-name="tablealignleft"> Cena/1 ks </text:p>
          </table:table-cell>
          <table:table-cell office:value-type="string" table:style-name="tablecell">
            <text:p text:style-name="tablealignleft"> Zobrazení ceny podle cenové kalkulace. Cena zde může být přepsána. </text:p>
          </table:table-cell>
        </table:table-row>
        <table:table-row>
          <table:table-cell office:value-type="string" table:style-name="tablecell">
            <text:p text:style-name="tablealignleft"> Množst. sleva </text:p>
          </table:table-cell>
          <table:table-cell office:value-type="string" table:style-name="tablecell">
            <text:p text:style-name="tablealignleft"> Zobrazení množstevní slevy na základě cenové kalkulace v částce nebo procentech. Množstevní sleva může být přepsána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Volné zadání poznámky. </text:p>
          </table:table-cell>
        </table:table-row>
        <table:table-row>
          <table:table-cell office:value-type="string" table:style-name="tablecell">
            <text:p text:style-name="tablealignleft"> Hmotnost-polož. </text:p>
          </table:table-cell>
          <table:table-cell office:value-type="string" table:style-name="tablecell">
            <text:p text:style-name="tablealignleft"> Zobrazení hmotnosti položky (množství x hmotnost položky zboží). </text:p>
          </table:table-cell>
        </table:table-row>
      </table:table>
      <text:p text:style-name="Text_20_body">// Strana: /i2auf/aehaufst00w/aehaufst41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4:50</meta:creation-date>
    <dc:creator>Generated</dc:creator>
    <dc:date>2026-08-15T11::34:50</dc:date>
    <dc:language>en-US</dc:language>
    <meta:editing-cycles>1</meta:editing-cycles>
    <meta:editing-duration>PT0S</meta:editing-duration>
    <dc:title>i2doku-cz:070-zakazky:020-nakup:010-porizeni-zakazky:030-polozky-zakazky:010-aehaufst415f:start</dc:title>
  </office:meta>
</office:document-meta>
</file>