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30-polozky-zakazky:030-aehaufst445f:start"/><text:bookmark-start text:name="__RefHeading___prirazky_ke_zbozi_1"/><text:bookmark-start text:name="prirazky_ke_zbozi"/>Přirážky ke zboží<text:bookmark-end text:name="__RefHeading___prirazky_ke_zbozi_1"/><text:bookmark-end text:name="prirazky_ke_zbozi"/></text:h>
      <text:p text:style-name="Text_20_body">// Strana: /i2auf/aehaufst00w/aehaufst44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15</meta:creation-date>
    <dc:creator>Generated</dc:creator>
    <dc:date>2026-08-15T11::00:15</dc:date>
    <dc:language>en-US</dc:language>
    <meta:editing-cycles>1</meta:editing-cycles>
    <meta:editing-duration>PT0S</meta:editing-duration>
    <dc:title>i2doku-cz:070-zakazky:020-nakup:010-porizeni-zakazky:030-polozky-zakazky:030-aehaufst445f:start</dc:title>
  </office:meta>
</office:document-meta>
</file>