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7008f755c282565087432e76b2e1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70-aehaufst458f:start"/><text:bookmark-start text:name="__RefHeading___priprava_k_odberu_1"/><text:bookmark-start text:name="priprava_k_odberu"/>Příprava k odběru<text:bookmark-end text:name="__RefHeading___priprava_k_odberu_1"/><text:bookmark-end text:name="priprava_k_odberu"/></text:h>
      <text:p text:style-name="Text_20_body"><draw:frame draw:style-name="media" draw:name="0" text:anchor-type="as-char" draw:z-index="0" svg:width="20.875625cm" style:rel-width="100%" svg:height="15.345833333333cm" style:rel-height="scale"><draw:image xlink:href="Pictures/be7008f755c282565087432e76b2e10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. středisko </text:p>
          </table:table-cell>
          <table:table-cell office:value-type="string" table:style-name="tablecell">
            <text:p text:style-name="tablealignleft"> Nákladové středisko, na které má být náklad/výnos zaúčtován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rojekt, na který má být náklad/výnos zaúčtován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Dílčí projekt, na který má být náklad/výnos zaúčtován. </text:p>
          </table:table-cell>
        </table:table-row>
      </table:table>
      <text:p text:style-name="Text_20_body">// Strana: /i2auf/aehaufst00w/aehaufst45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4:30</meta:creation-date>
    <dc:creator>Generated</dc:creator>
    <dc:date>2026-08-15T11::34:30</dc:date>
    <dc:language>en-US</dc:language>
    <meta:editing-cycles>1</meta:editing-cycles>
    <meta:editing-duration>PT0S</meta:editing-duration>
    <dc:title>i2doku-cz:070-zakazky:020-nakup:010-porizeni-zakazky:030-polozky-zakazky:070-aehaufst458f:start</dc:title>
  </office:meta>
</office:document-meta>
</file>