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27c355b8bc71c7d81849fdec0dd6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30-polozky-zakazky:080-aehaufst470f:start"/><text:bookmark-start text:name="__RefHeading___v.-puvod_cil_1"/><text:bookmark-start text:name="v.-puvod_cil"/>V.-Původ/Cíl<text:bookmark-end text:name="__RefHeading___v.-puvod_cil_1"/><text:bookmark-end text:name="v.-puvod_cil"/></text:h>
      <text:p text:style-name="Text_20_body"><draw:frame draw:style-name="media" draw:name="0" text:anchor-type="as-char" draw:z-index="0" svg:width="20.875625cm" style:rel-width="100%" svg:height="15.345833333333cm" style:rel-height="scale"><draw:image xlink:href="Pictures/2327c355b8bc71c7d81849fdec0dd6b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ůvod následné aktivity </text:p>
          </table:table-cell>
          <table:table-cell office:value-type="string" table:style-name="tablecell">
            <text:p text:style-name="tablealignleft"> Vznikl-li tento nákup jako následná aktivita jiné zakázky, bude zde tato zdrojová zakázka uvedena. </text:p>
          </table:table-cell>
        </table:table-row>
        <table:table-row>
          <table:table-cell office:value-type="string" table:style-name="tablecell">
            <text:p text:style-name="tablealignleft"> Cíl následné aktivity </text:p>
          </table:table-cell>
          <table:table-cell office:value-type="string" table:style-name="tablecell">
            <text:p text:style-name="tablealignleft"> Má-li tato zakázka jako následek jinou zakázku, bude zde tato cílová zakázka uvedena. </text:p>
          </table:table-cell>
        </table:table-row>
      </table:table>
      <text:p text:style-name="Text_20_body">// Strana: /i2auf/aehaufst00w/aehaufst47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34:47</meta:creation-date>
    <dc:creator>Generated</dc:creator>
    <dc:date>2026-08-15T11::34:47</dc:date>
    <dc:language>en-US</dc:language>
    <meta:editing-cycles>1</meta:editing-cycles>
    <meta:editing-duration>PT0S</meta:editing-duration>
    <dc:title>i2doku-cz:070-zakazky:020-nakup:010-porizeni-zakazky:030-polozky-zakazky:080-aehaufst470f:start</dc:title>
  </office:meta>
</office:document-meta>
</file>