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e24be9aa827d6d58372b3d1adf4b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start"/><text:bookmark-start text:name="__RefHeading___polozky_zakazky_1"/><text:bookmark-start text:name="polozky_zakazky"/>Položky zakázky<text:bookmark-end text:name="__RefHeading___polozky_zakazky_1"/><text:bookmark-end text:name="polozky_zakazky"/></text:h>
      <text:p text:style-name="Text_20_body">Po pořízení záhlaví zakázky následuje pořízení a zpracování položek zakázky.</text:p>
      <text:p text:style-name="Text_20_body">Okno pro pořízení položek zakázky se skládá ze tří částí. V nejvyšší části okna jsou zobrazeny základní informace o zakázce. S každou položkou zakázky bude sledována hodnota a umožněno průběžné porovnání s limitem úvěru.</text:p>
      <text:p text:style-name="Text_20_body">Střední část je přehledem již pořízených položek zakázky.</text:p>
      <text:p text:style-name="Text_20_body">Dolní část obsahuje vstupní oblast pro zadávání položek zakázky. Který druh položky bude systém přednabízet závisí na parametrizaci. Podle druhu položky jsou rozdílná pole pro zadávání i jejich pořadí. Druh položky lze vybrat pomocí klávesové zkratky Shift+F2. </text:p>
      <text:h text:style-name="Heading_20_2" text:outline-level="2"><text:bookmark-start text:name="__RefHeading___skladova_polozka_2"/><text:bookmark-start text:name="skladova_polozka"/>Skladová položka<text:bookmark-end text:name="__RefHeading___skladova_polozka_2"/><text:bookmark-end text:name="skladova_polozka"/></text:h>
      <text:p text:style-name="Text_20_body">S tímto druhem položky bude pořízen standardní nákup zboží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5ae24be9aa827d6d58372b3d1adf4b1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Kód zboží z číselníku zboží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Možnost vyhledávat zboží podle hledaného výraz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Po zadání čísla zboží systém zobrazí jeho název. </text:p>
          </table:table-cell>
        </table:table-row>
        <table:table-row>
          <table:table-cell office:value-type="string" table:style-name="tablecell">
            <text:p text:style-name="tablealignleft"> Sklad/Místo </text:p>
          </table:table-cell>
          <table:table-cell office:value-type="string" table:style-name="tablecell">
            <text:p text:style-name="tablealignleft"> Zadání skladu, na který má být zboží dodáno. </text:p>
          </table:table-cell>
        </table:table-row>
        <table:table-row>
          <table:table-cell office:value-type="string" table:style-name="tablecell">
            <text:p text:style-name="tablealignleft"> Množství nákup </text:p>
          </table:table-cell>
          <table:table-cell office:value-type="string" table:style-name="tablecell">
            <text:p text:style-name="tablealignleft"> Je-li objednací jednotka nákupu rozdílná od množstevní jednotky skladu, tak můžeme vyplnit toto pole. </text:p>
          </table:table-cell>
        </table:table-row>
        <table:table-row>
          <table:table-cell office:value-type="string" table:style-name="tablecell">
            <text:p text:style-name="tablealignleft"> Množství sklad </text:p>
          </table:table-cell>
          <table:table-cell office:value-type="string" table:style-name="tablecell">
            <text:p text:style-name="tablealignleft"> Zadání objednaného množství ve skladových jednotkách. Je-li množstevní jednotka skladu rozdílná od objednací jednotky nákupu, tak bude množství ve skladových jednotkách vypočteno systémem a zobrazeno. Po zadání množství a skladu se zobrazí informace o skladu v samostatném okně. </text:p>
          </table:table-cell>
        </table:table-row>
        <table:table-row>
          <table:table-cell office:value-type="string" table:style-name="tablecell">
            <text:p text:style-name="tablealignleft"> Rez. množství </text:p>
          </table:table-cell>
          <table:table-cell office:value-type="string" table:style-name="tablecell">
            <text:p text:style-name="tablealignleft"> Systém vyplní stejné množství jako je množství ve skladových jednotkách, ale může být upraveno na menší množství. </text:p>
          </table:table-cell>
        </table:table-row>
        <table:table-row>
          <table:table-cell office:value-type="string" table:style-name="tablecell">
            <text:p text:style-name="tablealignleft"> Cena/1 ks </text:p>
          </table:table-cell>
          <table:table-cell office:value-type="string" table:style-name="tablecell">
            <text:p text:style-name="tablealignleft"> Zobrazení ceny podle cenové kalkulace. Cena zde může být přepsána. </text:p>
          </table:table-cell>
        </table:table-row>
        <table:table-row>
          <table:table-cell office:value-type="string" table:style-name="tablecell">
            <text:p text:style-name="tablealignleft"> Množst. sleva </text:p>
          </table:table-cell>
          <table:table-cell office:value-type="string" table:style-name="tablecell">
            <text:p text:style-name="tablealignleft"> Zobrazení množstevní slevy na základě cenové kalkulace v částce nebo procentech. Množstevní sleva může být přepsána.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 (systém převezme údaj ze záhlaví zakázky), lze ho přepsat. </text:p>
          </table:table-cell>
        </table:table-row>
        <table:table-row>
          <table:table-cell office:value-type="string" table:style-name="tablecell">
            <text:p text:style-name="tablealignleft"> Správa chyběj. </text:p>
          </table:table-cell>
          <table:table-cell office:value-type="string" table:style-name="tablecell">
            <text:p text:style-name="tablealignleft"> Ze záhlaví bude převzato nastavení, zda se má provádět správa chybějícího množství na položce. Toto rozhodnutí zde může být opět změněno. </text:p>
          </table:table-cell>
        </table:table-row>
        <table:table-row>
          <table:table-cell office:value-type="string" table:style-name="tablecell">
            <text:p text:style-name="tablealignleft"> Dílčí dodávka </text:p>
          </table:table-cell>
          <table:table-cell office:value-type="string" table:style-name="tablecell">
            <text:p text:style-name="tablealignleft"> Ze záhlaví bude převzato nastavení, zda má být umožněna dílčí dodávka. Toto rozhodnutí zde může být opět změněno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Volné zadání poznámky. </text:p>
          </table:table-cell>
        </table:table-row>
        <table:table-row>
          <table:table-cell office:value-type="string" table:style-name="tablecell">
            <text:p text:style-name="tablealignleft"> Hmotnost-polož. </text:p>
          </table:table-cell>
          <table:table-cell office:value-type="string" table:style-name="tablecell">
            <text:p text:style-name="tablealignleft"> Zobrazení hmotnosti položky (množství x hmotnost položky zboží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20-nakup:010-porizeni-zakazky:030-polozky-zakazky:010-aehaufst415f:start" text:style-name="Internet_20_link" text:visited-style-name="Visited_20_Internet_20_Link">Položka dobropisu</text:a></text:p>
        </text:list-item>
        <text:list-item>
          <text:p text:style-name="List_20_1_Content"><text:a xlink:type="simple" xlink:href="https://wiki.data-norms.cz/doku.php?id=i2doku-cz:070-zakazky:020-nakup:010-porizeni-zakazky:030-polozky-zakazky:020-aehaufst425f:start" text:style-name="Internet_20_link" text:visited-style-name="Visited_20_Internet_20_Link">Kusovník</text:a></text:p>
        </text:list-item>
        <text:list-item>
          <text:p text:style-name="List_20_1_Content"><text:a xlink:type="simple" xlink:href="https://wiki.data-norms.cz/doku.php?id=i2doku-cz:070-zakazky:020-nakup:010-porizeni-zakazky:030-polozky-zakazky:030-aehaufst445f:start" text:style-name="Internet_20_link" text:visited-style-name="Visited_20_Internet_20_Link">Přirážky ke zboží</text:a></text:p>
        </text:list-item>
        <text:list-item>
          <text:p text:style-name="List_20_1_Content"><text:a xlink:type="simple" xlink:href="https://wiki.data-norms.cz/doku.php?id=i2doku-cz:070-zakazky:020-nakup:010-porizeni-zakazky:030-polozky-zakazky:040-aehaufst451f:start" text:style-name="Internet_20_link" text:visited-style-name="Visited_20_Internet_20_Link">Cena a slevy</text:a></text:p>
        </text:list-item>
        <text:list-item>
          <text:p text:style-name="List_20_1_Content"><text:a xlink:type="simple" xlink:href="https://wiki.data-norms.cz/doku.php?id=i2doku-cz:070-zakazky:020-nakup:010-porizeni-zakazky:030-polozky-zakazky:050-aehaufst430f:start" text:style-name="Internet_20_link" text:visited-style-name="Visited_20_Internet_20_Link">Následné aktivity</text:a></text:p>
        </text:list-item>
        <text:list-item>
          <text:p text:style-name="List_20_1_Content"><text:a xlink:type="simple" xlink:href="https://wiki.data-norms.cz/doku.php?id=i2doku-cz:070-zakazky:020-nakup:010-porizeni-zakazky:030-polozky-zakazky:060-aehaufst455f:start" text:style-name="Internet_20_link" text:visited-style-name="Visited_20_Internet_20_Link">Nákupčí</text:a></text:p>
        </text:list-item>
        <text:list-item>
          <text:p text:style-name="List_20_1_Content"><text:a xlink:type="simple" xlink:href="https://wiki.data-norms.cz/doku.php?id=i2doku-cz:070-zakazky:020-nakup:010-porizeni-zakazky:030-polozky-zakazky:070-aehaufst458f:start" text:style-name="Internet_20_link" text:visited-style-name="Visited_20_Internet_20_Link">Příprava k odběru</text:a></text:p>
        </text:list-item>
        <text:list-item>
          <text:p text:style-name="List_20_1_Content_Last"><text:a xlink:type="simple" xlink:href="https://wiki.data-norms.cz/doku.php?id=i2doku-cz:070-zakazky:020-nakup:010-porizeni-zakazky:030-polozky-zakazky:080-aehaufst470f:start" text:style-name="Internet_20_link" text:visited-style-name="Visited_20_Internet_20_Link">V.-Původ/Cíl</text:a></text:p>
        </text:list-item>
      </text:list>
      <text:line-break/>
      <text:p text:style-name="Text_20_body">// Strana: /i2auf/aehaufst00w/_set_3 //
// Strana: /i2auf/aehaufst00w/aehaufst41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7:26</meta:creation-date>
    <dc:creator>Generated</dc:creator>
    <dc:date>2026-08-15T10::17:26</dc:date>
    <dc:language>en-US</dc:language>
    <meta:editing-cycles>1</meta:editing-cycles>
    <meta:editing-duration>PT0S</meta:editing-duration>
    <dc:title>i2doku-cz:070-zakazky:020-nakup:010-porizeni-zakazky:030-polozky-zakazky:start</dc:title>
  </office:meta>
</office:document-meta>
</file>