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40-prehled-polozek:010-aehaufst508f:start"/><text:bookmark-start text:name="__RefHeading___seriove_cislo_1"/><text:bookmark-start text:name="seriove_cislo"/>Sériové číslo<text:bookmark-end text:name="__RefHeading___seriove_cislo_1"/><text:bookmark-end text:name="seriove_cislo"/></text:h>
      <text:p text:style-name="Text_20_body">// Strana: /i2auf/aehaufst00w/aehaufst508f //
// Strana: /i2auf/aehaufst00w/aehaufst50801f //
// Strana: /i2auf/aehaufst00w/aehaufst50802f //
// Strana: /i2auf/aehaufst00w/aehaufst50803f //
// Strana: /i2auf/aehaufst00w/aehaufst508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36:45</meta:creation-date>
    <dc:creator>Generated</dc:creator>
    <dc:date>2026-08-17T06::36:45</dc:date>
    <dc:language>en-US</dc:language>
    <meta:editing-cycles>1</meta:editing-cycles>
    <meta:editing-duration>PT0S</meta:editing-duration>
    <dc:title>i2doku-cz:070-zakazky:020-nakup:010-porizeni-zakazky:040-prehled-polozek:010-aehaufst508f:start</dc:title>
  </office:meta>
</office:document-meta>
</file>