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ed035d4c927aa9ebbb14f1fa4cbb0085.jpg"/>
  <manifest:file-entry manifest:media-type="image/jpeg" manifest:full-path="Pictures/f3c5e23a1a67b50ec1b8ad92736a152e.jpg"/>
  <manifest:file-entry manifest:media-type="image/jpeg" manifest:full-path="Pictures/49734df1a0ef094761147b5c646fa63f.jpg"/>
  <manifest:file-entry manifest:media-type="image/jpeg" manifest:full-path="Pictures/f9bcdf5e771c17a2cb9e4b224eccb59c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70-zakazky:020-nakup:010-porizeni-zakazky:040-prehled-polozek:start"/><text:bookmark-start text:name="__RefHeading___prehled_polozek_1"/><text:bookmark-start text:name="prehled_polozek"/>Přehled položek<text:bookmark-end text:name="__RefHeading___prehled_polozek_1"/><text:bookmark-end text:name="prehled_polozek"/></text:h>
      <text:h text:style-name="Heading_20_2" text:outline-level="2"><text:bookmark-start text:name="__RefHeading___terminy_2"/><text:bookmark-start text:name="terminy"/>Termíny<text:bookmark-end text:name="__RefHeading___terminy_2"/><text:bookmark-end text:name="terminy"/></text:h>
      <text:p text:style-name="Text_20_body"><draw:frame draw:style-name="media" draw:name="0" text:anchor-type="as-char" draw:z-index="0" svg:width="20.875625cm" style:rel-width="100%" svg:height="15.345833333333cm" style:rel-height="scale"><draw:image xlink:href="Pictures/ed035d4c927aa9ebbb14f1fa4cbb0085.jpg" xlink:type="simple" xlink:show="embed" xlink:actuate="onLoad"/></draw:frame></text:p>
      <text:p text:style-name="Text_20_body">Termíny mohou být nastaveny ručně pro každou položku zvlášť nebo hromadně pro všechny položky pomocí ikony <draw:frame draw:style-name="media" draw:name="1" text:anchor-type="as-char" draw:z-index="1" svg:width="0.635cm" svg:height="0.635cm"><draw:image xlink:href="Pictures/f3c5e23a1a67b50ec1b8ad92736a152e.jpg" xlink:type="simple" xlink:show="embed" xlink:actuate="onLoad"/></draw:frame> v hlavní nástrojové liště.</text:p>
      <text:p text:style-name="Text_20_body">Pomocí ikony <draw:frame draw:style-name="media" draw:name="2" text:anchor-type="as-char" draw:z-index="2" svg:width="0.635cm" svg:height="0.635cm"><draw:image xlink:href="Pictures/49734df1a0ef094761147b5c646fa63f.jpg" xlink:type="simple" xlink:show="embed" xlink:actuate="onLoad"/></draw:frame> v hlavní nástrojové liště mohou být položky zakázky označeny jako vyřízené a to buď jednotlivě nebo hromadně všechny označené položky. Při tom bude objednané množství zmenšeno o ještě nedodané a otevřené množství bude nastaveno na 0.</text:p>
      <text:p text:style-name="Text_20_body">Pomocí ikony <draw:frame draw:style-name="media" draw:name="3" text:anchor-type="as-char" draw:z-index="3" svg:width="0.635cm" svg:height="0.635cm"><draw:image xlink:href="Pictures/f9bcdf5e771c17a2cb9e4b224eccb59c.jpg" xlink:type="simple" xlink:show="embed" xlink:actuate="onLoad"/></draw:frame> v hlavní nástrojové liště může být vybraná položka rozdělena na dvě. Celkové množství položky zůstává při tom stejné. V přehledu budou nově vzniklé položky označeny písmenem, přičemž položka, která byla rozdělena, bude označena velkým písmenem a podpoložky označeny malým písmenem. Rozdělení může být samozřejmě zrušeno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Termín </text:p>
          </table:table-cell>
          <table:table-cell office:value-type="string" table:style-name="tablecell">
            <text:p text:style-name="tablealignleft"> Datum dodání z položky zakázky. </text:p>
          </table:table-cell>
        </table:table-row>
        <table:table-row>
          <table:table-cell office:value-type="string" table:style-name="tablecell">
            <text:p text:style-name="tablealignleft"> Potvrzeno </text:p>
          </table:table-cell>
          <table:table-cell office:value-type="string" table:style-name="tablecell">
            <text:p text:style-name="tablealignleft"> Datum na základě potvrzení termínu dodavatelem. </text:p>
          </table:table-cell>
        </table:table-row>
        <table:table-row>
          <table:table-cell office:value-type="string" table:style-name="tablecell">
            <text:p text:style-name="tablealignleft"> Upřesnění </text:p>
          </table:table-cell>
          <table:table-cell office:value-type="string" table:style-name="tablecell">
            <text:p text:style-name="tablealignleft"> Definitivní datum dodání na základě úprav nebo upřesnění expedice dodavatelem. </text:p>
          </table:table-cell>
        </table:table-row>
      </table:table>
      <text:p text:style-name="Text_20_body">
<text:line-break/>Podkategorie:</text:p>
      <text:list text:style-name="List_20_1" text:continue-numbering="false">
        <text:list-item>
          <text:p text:style-name="List_20_1_Content_First"><text:a xlink:type="simple" xlink:href="https://wiki.data-norms.cz/doku.php?id=i2doku-cz:070-zakazky:020-nakup:010-porizeni-zakazky:040-prehled-polozek:010-aehaufst508f:start" text:style-name="Internet_20_link" text:visited-style-name="Visited_20_Internet_20_Link">Sériové číslo</text:a></text:p>
        </text:list-item>
        <text:list-item>
          <text:p text:style-name="List_20_1_Content"><text:a xlink:type="simple" xlink:href="https://wiki.data-norms.cz/doku.php?id=i2doku-cz:070-zakazky:020-nakup:010-porizeni-zakazky:040-prehled-polozek:020-aehaufst509f:start" text:style-name="Internet_20_link" text:visited-style-name="Visited_20_Internet_20_Link">Šarže</text:a></text:p>
        </text:list-item>
        <text:list-item>
          <text:p text:style-name="List_20_1_Content_Last"><text:a xlink:type="simple" xlink:href="https://wiki.data-norms.cz/doku.php?id=i2doku-cz:070-zakazky:020-nakup:010-porizeni-zakazky:040-prehled-polozek:030-aehaufst511f:start" text:style-name="Internet_20_link" text:visited-style-name="Visited_20_Internet_20_Link">Role</text:a></text:p>
        </text:list-item>
      </text:list>
      <text:line-break/>
      <text:p text:style-name="Text_20_body">// Strana: /i2auf/aehaufst00w/_set_4 //
// Strana: /i2auf/aehaufst00w/aehaufst510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10::14:44</meta:creation-date>
    <dc:creator>Generated</dc:creator>
    <dc:date>2026-08-15T10::14:44</dc:date>
    <dc:language>en-US</dc:language>
    <meta:editing-cycles>1</meta:editing-cycles>
    <meta:editing-duration>PT0S</meta:editing-duration>
    <dc:title>i2doku-cz:070-zakazky:020-nakup:010-porizeni-zakazky:040-prehled-polozek:start</dc:title>
  </office:meta>
</office:document-meta>
</file>