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ca4f8f464a697f0c9e069989e9ce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50-zapati-zakazky:010-aehaufst725f:start"/><text:bookmark-start text:name="__RefHeading___slevy_zakazky_1"/><text:bookmark-start text:name="slevy_zakazky"/>Slevy zakázky<text:bookmark-end text:name="__RefHeading___slevy_zakazky_1"/><text:bookmark-end text:name="slevy_zakazky"/></text:h>
      <text:p text:style-name="Text_20_body">Na této straně mohou být zadány slevy, které budou poskytnuty na celou zakázku. 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85ca4f8f464a697f0c9e069989e9cee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áklad slevy </text:p>
          </table:table-cell>
          <table:table-cell office:value-type="string" table:style-name="tablecell">
            <text:p text:style-name="tablealignleft"> Základ slevy vypočte systém na základě položek zakázky, které se započítávají do slevy.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Základní sleva je sleva nezávislá na hodnotě a množství. Tato může být poskytnuta procentuálně nebo jako pevná částka. </text:p>
          </table:table-cell>
        </table:table-row>
        <table:table-row>
          <table:table-cell office:value-type="string" table:style-name="tablecell">
            <text:p text:style-name="tablealignleft"> Hodnot. sleva </text:p>
          </table:table-cell>
          <table:table-cell office:value-type="string" table:style-name="tablecell">
            <text:p text:style-name="tablealignleft"> Hodnotová sleva je závislá na hodnotě zakázky. Tato může být poskytnuta procentuálně nebo jako pevná částka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Dodatečně poskytnutá sleva jako částka nebo procentuální sazba. </text:p>
          </table:table-cell>
        </table:table-row>
        <table:table-row>
          <table:table-cell office:value-type="string" table:style-name="tablecell">
            <text:p text:style-name="tablealignleft"> Výpočet </text:p>
          </table:table-cell>
          <table:table-cell office:value-type="string" table:style-name="tablecell">
            <text:p text:style-name="tablealignleft"> Výpočet může být proveden ze zbytkové hodnoty nebo jako kumulovaná sleva (additivně). </text:p>
          </table:table-cell>
        </table:table-row>
      </table:table>
      <text:p text:style-name="Text_20_body">// Strana: /i2auf/aehaufst00w/aehaufst72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54</meta:creation-date>
    <dc:creator>Generated</dc:creator>
    <dc:date>2026-08-15T11::00:54</dc:date>
    <dc:language>en-US</dc:language>
    <meta:editing-cycles>1</meta:editing-cycles>
    <meta:editing-duration>PT0S</meta:editing-duration>
    <dc:title>i2doku-cz:070-zakazky:020-nakup:010-porizeni-zakazky:050-zapati-zakazky:010-aehaufst725f:start</dc:title>
  </office:meta>
</office:document-meta>
</file>