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81807377891996a5da29707bde61c4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50-zapati-zakazky:020-aehaufst730f:start"/><text:bookmark-start text:name="__RefHeading___dodatecne_naklady_zakazky_1"/><text:bookmark-start text:name="dodatecne_naklady_zakazky"/>Dodatečné náklady zakázky<text:bookmark-end text:name="__RefHeading___dodatecne_naklady_zakazky_1"/><text:bookmark-end text:name="dodatecne_naklady_zakazky"/></text:h>
      <text:p text:style-name="Text_20_body">Ty dodatečné náklady zakázky, které jsou přiřazeny druhu zakázky, se navrhují na této straně. Zde mohou být dodatečné náklady vloženy, smazány a zadána částka i daňový kód DPH.</text:p>
      <text:p text:style-name="Text_20_body"><draw:frame draw:style-name="media" draw:name="0" text:anchor-type="as-char" draw:z-index="0" svg:width="20.875625cm" style:rel-width="100%" svg:height="15.345833333333cm" style:rel-height="scale"><draw:image xlink:href="Pictures/581807377891996a5da29707bde61c40.jpg" xlink:type="simple" xlink:show="embed" xlink:actuate="onLoad"/></draw:frame></text:p>
      <text:p text:style-name="Text_20_body">Pomocí menu Zpracování/Kontace může být ke každé položce dodatečných nákladů definováno číslo účtu pro zaúčtování do účetnictví.</text:p>
      <text:p text:style-name="Text_20_body">Pomocí menu Zpracování/Vypočítat může být zakázka se zadanými dodatečnými náklady nově přepočtena.</text:p>
      <text:p text:style-name="Text_20_body">// Strana: /i2auf/aehaufst00w/aehaufst73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00:29</meta:creation-date>
    <dc:creator>Generated</dc:creator>
    <dc:date>2026-08-15T11::00:29</dc:date>
    <dc:language>en-US</dc:language>
    <meta:editing-cycles>1</meta:editing-cycles>
    <meta:editing-duration>PT0S</meta:editing-duration>
    <dc:title>i2doku-cz:070-zakazky:020-nakup:010-porizeni-zakazky:050-zapati-zakazky:020-aehaufst730f:start</dc:title>
  </office:meta>
</office:document-meta>
</file>