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2f38c08f495f2ccb017d9e806705ba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50-zapati-zakazky:030-aehaufst707f:start"/><text:bookmark-start text:name="__RefHeading___spedice_1"/><text:bookmark-start text:name="spedice"/>Spedice<text:bookmark-end text:name="__RefHeading___spedice_1"/><text:bookmark-end text:name="spedice"/></text:h>
      <text:h text:style-name="Heading_20_2" text:outline-level="2"><text:bookmark-start text:name="__RefHeading___jizda_2"/><text:bookmark-start text:name="jizda"/>Jízda<text:bookmark-end text:name="__RefHeading___jizda_2"/><text:bookmark-end text:name="jizda"/></text:h>
      <text:h text:style-name="Heading_20_2" text:outline-level="2"><text:bookmark-start text:name="__RefHeading___dodavka_3"/><text:bookmark-start text:name="dodavka"/>Dodávka<text:bookmark-end text:name="__RefHeading___dodavka_3"/><text:bookmark-end text:name="dodavka"/></text:h>
      <text:p text:style-name="Text_20_body"><draw:frame draw:style-name="media" draw:name="0" text:anchor-type="as-char" draw:z-index="0" svg:width="20.875625cm" style:rel-width="100%" svg:height="15.345833333333cm" style:rel-height="scale"><draw:image xlink:href="Pictures/42f38c08f495f2ccb017d9e806705baf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ermín </text:p>
          </table:table-cell>
          <table:table-cell office:value-type="string" table:style-name="tablecell">
            <text:p text:style-name="tablealignleft"> Datum dodání. </text:p>
          </table:table-cell>
        </table:table-row>
        <table:table-row>
          <table:table-cell office:value-type="string" table:style-name="tablecell">
            <text:p text:style-name="tablealignleft"> Druh expedice </text:p>
          </table:table-cell>
          <table:table-cell office:value-type="string" table:style-name="tablecell">
            <text:p text:style-name="tablealignleft"> Způsob dodání. </text:p>
          </table:table-cell>
        </table:table-row>
        <table:table-row>
          <table:table-cell office:value-type="string" table:style-name="tablecell">
            <text:p text:style-name="tablealignleft"> Dod. podm. </text:p>
          </table:table-cell>
          <table:table-cell office:value-type="string" table:style-name="tablecell">
            <text:p text:style-name="tablealignleft"> Podmínka dodání - nemá vliv na další zpracování. </text:p>
          </table:table-cell>
        </table:table-row>
      </table:table>
      <text:p text:style-name="Text_20_body">// Strana: /i2auf/aehaufst00w/aehaufst70702f //
// Strana: /i2auf/aehaufst00w/aehaufst70701f //
// Strana: /i2auf/aehaufst00w/aehaufst707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00:52</meta:creation-date>
    <dc:creator>Generated</dc:creator>
    <dc:date>2026-08-15T11::00:52</dc:date>
    <dc:language>en-US</dc:language>
    <meta:editing-cycles>1</meta:editing-cycles>
    <meta:editing-duration>PT0S</meta:editing-duration>
    <dc:title>i2doku-cz:070-zakazky:020-nakup:010-porizeni-zakazky:050-zapati-zakazky:030-aehaufst707f:start</dc:title>
  </office:meta>
</office:document-meta>
</file>