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9aa44fbda7722b393c4cf450ff7b5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50-zapati-zakazky:040-axhaufst901f:start"/><text:bookmark-start text:name="__RefHeading___zpracovani_1"/><text:bookmark-start text:name="zpracovani"/>Zpracování<text:bookmark-end text:name="__RefHeading___zpracovani_1"/><text:bookmark-end text:name="zpracovani"/></text:h>
      <text:p text:style-name="Text_20_body">Na této straně jsou zobrazeny jednotlivé formuláře zakázky a jejich stav zpracování. U jednotlivého formuláře může být definováno, zda bude okamžitě připraven a okamžitě zpracován. V &lt;a href=„/i2auf/axhaufzu00w/axhaufst902f/index.html“&gt;infu o zakázce&lt;/a&gt; mohou být jednotlivé nepovinné formuláře označeny jako „Vyřízené“. Lze k nim také nastavit, zda bude formulář tištěn nebo ne.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bf9aa44fbda7722b393c4cf450ff7b57.jpg" xlink:type="simple" xlink:show="embed" xlink:actuate="onLoad"/></draw:frame></text:p>
      <text:p text:style-name="Text_20_body">// Strana: /i2auf/aehaufst00w/axhaufst9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1:03</meta:creation-date>
    <dc:creator>Generated</dc:creator>
    <dc:date>2026-08-15T11::01:03</dc:date>
    <dc:language>en-US</dc:language>
    <meta:editing-cycles>1</meta:editing-cycles>
    <meta:editing-duration>PT0S</meta:editing-duration>
    <dc:title>i2doku-cz:070-zakazky:020-nakup:010-porizeni-zakazky:050-zapati-zakazky:040-axhaufst901f:start</dc:title>
  </office:meta>
</office:document-meta>
</file>