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9fb741743564e35cbca15c1c8f65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50-zapati-zakazky:start"/><text:bookmark-start text:name="__RefHeading___zapati_zakazky_1"/><text:bookmark-start text:name="zapati_zakazky"/>Zápatí zakázky<text:bookmark-end text:name="__RefHeading___zapati_zakazky_1"/><text:bookmark-end text:name="zapati_zakazky"/></text:h>
      <text:h text:style-name="Heading_20_2" text:outline-level="2"><text:bookmark-start text:name="__RefHeading___skupinove_slevy_2"/><text:bookmark-start text:name="skupinove_slevy"/>Skupinové slevy<text:bookmark-end text:name="__RefHeading___skupinove_slevy_2"/><text:bookmark-end text:name="skupinove_slevy"/></text:h>
      <text:p text:style-name="Text_20_body">Na základě stanovení ceny bude vypočtena sleva (množstevní nebo hodnotová) za skupinu zboží. Na této straně budou vypočtené slevy zobrazeny a také mohou být změněny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579fb741743564e35cbca15c1c8f655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odnot. sleva </text:p>
          </table:table-cell>
          <table:table-cell office:value-type="string" table:style-name="tablecell">
            <text:p text:style-name="tablealignleft"> Hodnotová sleva je sleva závislá na hodnotě zakázky. Tato může být poskytnuta procentuálně nebo jako pevná částka. </text:p>
          </table:table-cell>
        </table:table-row>
        <table:table-row>
          <table:table-cell office:value-type="string" table:style-name="tablecell">
            <text:p text:style-name="tablealignleft"> Zvlášt. sleva </text:p>
          </table:table-cell>
          <table:table-cell office:value-type="string" table:style-name="tablecell">
            <text:p text:style-name="tablealignleft"> Zvláštní sleva je sleva nezávislá na hodnotě a množství. Tato může být poskytnuta procentuálně nebo jako pevná částka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20-nakup:010-porizeni-zakazky:050-zapati-zakazky:010-aehaufst725f:start" text:style-name="Internet_20_link" text:visited-style-name="Visited_20_Internet_20_Link">Slevy zakázky</text:a></text:p>
        </text:list-item>
        <text:list-item>
          <text:p text:style-name="List_20_1_Content"><text:a xlink:type="simple" xlink:href="https://wiki.data-norms.cz/doku.php?id=i2doku-cz:070-zakazky:020-nakup:010-porizeni-zakazky:050-zapati-zakazky:020-aehaufst730f:start" text:style-name="Internet_20_link" text:visited-style-name="Visited_20_Internet_20_Link">Dodatečné náklady zakázky</text:a></text:p>
        </text:list-item>
        <text:list-item>
          <text:p text:style-name="List_20_1_Content"><text:a xlink:type="simple" xlink:href="https://wiki.data-norms.cz/doku.php?id=i2doku-cz:070-zakazky:020-nakup:010-porizeni-zakazky:050-zapati-zakazky:030-aehaufst707f:start" text:style-name="Internet_20_link" text:visited-style-name="Visited_20_Internet_20_Link">Spedice</text:a></text:p>
        </text:list-item>
        <text:list-item>
          <text:p text:style-name="List_20_1_Content_Last"><text:a xlink:type="simple" xlink:href="https://wiki.data-norms.cz/doku.php?id=i2doku-cz:070-zakazky:020-nakup:010-porizeni-zakazky:050-zapati-zakazky:040-axhaufst901f:start" text:style-name="Internet_20_link" text:visited-style-name="Visited_20_Internet_20_Link">Zpracování</text:a></text:p>
        </text:list-item>
      </text:list>
      <text:line-break/>
      <text:p text:style-name="Text_20_body">// Strana: /i2auf/aehaufst00w/aehaufst710f //
// Strana: /i2auf/aehaufst00w/_set_5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7:47</meta:creation-date>
    <dc:creator>Generated</dc:creator>
    <dc:date>2026-08-15T10::17:47</dc:date>
    <dc:language>en-US</dc:language>
    <meta:editing-cycles>1</meta:editing-cycles>
    <meta:editing-duration>PT0S</meta:editing-duration>
    <dc:title>i2doku-cz:070-zakazky:020-nakup:010-porizeni-zakazky:050-zapati-zakazky:start</dc:title>
  </office:meta>
</office:document-meta>
</file>