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e179f39ff03a61c954fb652ffa69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kontrola"/><text:bookmark-start text:name="__RefHeading___kontrola_1"/><text:bookmark-start text:name="kontrola"/>Kontrola<text:bookmark-end text:name="__RefHeading___kontrola_1"/><text:bookmark-end text:name="kontrola"/></text:h>
      <text:p text:style-name="Text_20_body">Na straně Kontrola jsou zobrazeny zjednodušené informace o zakázce nákupu. Tyto se skládají ze záhlaví zakázky (informace o dodavateli zakázky) a kontrolních hodnot. To jsou třeba datum pořízení (kdy a kdo), datum poslední změny a popřípadě i datum zrušení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9be179f39ff03a61c954fb652ffa69b5.jpg" xlink:type="simple" xlink:show="embed" xlink:actuate="onLoad"/></draw:frame></text:p>
      <text:p text:style-name="Text_20_body">// Strana: /i2auf/aehaufst00w/aehaufst18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44:09</meta:creation-date>
    <dc:creator>Generated</dc:creator>
    <dc:date>2026-08-17T18::44:09</dc:date>
    <dc:language>en-US</dc:language>
    <meta:editing-cycles>1</meta:editing-cycles>
    <meta:editing-duration>PT0S</meta:editing-duration>
    <dc:title>i2doku-cz:070-zakazky:020-nakup:010-porizeni-zakazky:kontrola</dc:title>
  </office:meta>
</office:document-meta>
</file>