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38ec6d3bf0d6b6df31ac782f331293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20-nakup:010-porizeni-zakazky:prehled"/><text:bookmark-start text:name="__RefHeading___prehled_1"/><text:bookmark-start text:name="prehled"/>Přehled<text:bookmark-end text:name="__RefHeading___prehled_1"/><text:bookmark-end text:name="prehled"/></text:h>
      <text:p text:style-name="Text_20_body">Na straně Přehled jsou zobrazeny zjednodušené informace o zakázce nákupu. Tyto se skládají ze záhlaví zakázky (informace o dodavateli zakázky) a přehledu hodnot zakázky. </text:p>
      <text:p text:style-name="Text_20_body"><draw:frame draw:style-name="media" draw:name="0" text:anchor-type="as-char" draw:z-index="0" svg:width="20.875625cm" style:rel-width="100%" svg:height="15.822083333333cm" style:rel-height="scale"><draw:image xlink:href="Pictures/838ec6d3bf0d6b6df31ac782f3312932.jpg" xlink:type="simple" xlink:show="embed" xlink:actuate="onLoad"/></draw:frame></text:p>
      <text:p text:style-name="Text_20_body">// Strana: /i2auf/aehaufst00w/aehaufst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7::32:03</meta:creation-date>
    <dc:creator>Generated</dc:creator>
    <dc:date>2026-08-18T07::32:03</dc:date>
    <dc:language>en-US</dc:language>
    <meta:editing-cycles>1</meta:editing-cycles>
    <meta:editing-duration>PT0S</meta:editing-duration>
    <dc:title>i2doku-cz:070-zakazky:020-nakup:010-porizeni-zakazky:prehled</dc:title>
  </office:meta>
</office:document-meta>
</file>