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0986e14980afc58a4ae049dd98ac56.jpg"/>
  <manifest:file-entry manifest:media-type="image/jpeg" manifest:full-path="Pictures/f738ad620dc0c75a843fc8f374ce5bc8.jpg"/>
  <manifest:file-entry manifest:media-type="image/jpeg" manifest:full-path="Pictures/1075a42e4e4e518a7d8234ef8805610d.jpg"/>
  <manifest:file-entry manifest:media-type="image/jpeg" manifest:full-path="Pictures/8c6a18a7c5394b873dc49e47418b4b80.jpg"/>
  <manifest:file-entry manifest:media-type="image/jpeg" manifest:full-path="Pictures/8e362a1f128399c0a7f96671a6de8541.jpg"/>
  <manifest:file-entry manifest:media-type="image/jpeg" manifest:full-path="Pictures/92531b526382e78171be976efca40723.jpg"/>
  <manifest:file-entry manifest:media-type="image/jpeg" manifest:full-path="Pictures/78358772c341b10362bf1a41eddf40a9.jpg"/>
  <manifest:file-entry manifest:media-type="image/png" manifest:full-path="Pictures/b5e351728a1cec1825fe3fe2d792ced9.png"/>
  <manifest:file-entry manifest:media-type="image/jpeg" manifest:full-path="Pictures/f8d698b9ee469f1794a2d9a4621e6989.jpg"/>
  <manifest:file-entry manifest:media-type="image/jpeg" manifest:full-path="Pictures/ccadc9a4054c48cba08b5f5d2f5fe060.jpg"/>
  <manifest:file-entry manifest:media-type="image/jpeg" manifest:full-path="Pictures/ceced80aefd55dc51295dcf017c73f3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70-zakazky:020-nakup:010-porizeni-zakazky:start"/><text:bookmark-start text:name="__RefHeading___porizeni_zakazky_1"/><text:bookmark-start text:name="porizeni_zakazky"/>Pořízení zakázky<text:bookmark-end text:name="__RefHeading___porizeni_zakazky_1"/><text:bookmark-end text:name="porizeni_zakazky"/></text:h>
      <text:p text:style-name="Text_20_body">K pochopení následujícího popisu budou nejdříve vysvětleny důležité pojmy:</text:p>
      <text:h text:style-name="Heading_20_4" text:outline-level="4"><text:bookmark-start text:name="__RefHeading___druh_zakazky_2"/><text:bookmark-start text:name="druh_zakazky"/>Druh zakázky<text:bookmark-end text:name="__RefHeading___druh_zakazky_2"/><text:bookmark-end text:name="druh_zakazky"/></text:h>
      <text:p text:style-name="Text_20_body">Druh zakázky řídí pořizování a určuje, které informace se budou pořizovat resp. budou zobrazeny v záhlaví a zápatí zakázky.</text:p>
      <text:h text:style-name="Heading_20_4" text:outline-level="4"><text:bookmark-start text:name="__RefHeading___druh_polozky_3"/><text:bookmark-start text:name="druh_polozky"/>Druh položky<text:bookmark-end text:name="__RefHeading___druh_polozky_3"/><text:bookmark-end text:name="druh_polozky"/></text:h>
      <text:p text:style-name="Text_20_body">Pro každý druh zakázky je možné pořizovat určité druhy položek. Druh položky určuje, které informace se budou pořizovat resp. budou zobrazeny v položce zakázky.
Existují následující druhy položek:</text:p>
      <text:list text:style-name="List_20_1" text:continue-numbering="false">
        <text:list-item>
          <text:p text:style-name="List_20_1_Content_First"> 1 Skladová položka (pro nákup zboží)</text:p>
        </text:list-item>
        <text:list-item>
          <text:p text:style-name="List_20_1_Content_Last"> 2 Dobropisová položka (pro dobropis nákupu)</text:p>
        </text:list-item>
      </text:list>
      <text:h text:style-name="Heading_20_4" text:outline-level="4"><text:bookmark-start text:name="__RefHeading___druh_dokladu_4"/><text:bookmark-start text:name="druh_dokladu"/>Druh dokladů<text:bookmark-end text:name="__RefHeading___druh_dokladu_4"/><text:bookmark-end text:name="druh_dokladu"/></text:h>
      <text:p text:style-name="Text_20_body">Každému druhu zakázky může být přiřazen jeden nebo více druhů dokladů. V druhu dokladů je pevně stanoveno pořadí formulářů, tzn. že bude určeno, zda např. bude vystavena objednávka zboží nebo ne. Takže formuláře jsou jednotlivé kroky druhu dokladů. Každému kroku (formuláři) může být přiřazeno, zda je nepovinný nebo povinný a zda bude tisknut.</text:p>
      <text:h text:style-name="Heading_20_4" text:outline-level="4"><text:bookmark-start text:name="__RefHeading___formular_5"/><text:bookmark-start text:name="formular"/>Formulář<text:bookmark-end text:name="__RefHeading___formular_5"/><text:bookmark-end text:name="formular"/></text:h>
      <text:p text:style-name="Text_20_body">Formulář je vlastní nosič dat v průběhu zpracování (např. objednávka, příjemka zboží, faktura došlá za zboží). Které formuláře jsou plánovány v rámci zakázky, je pevně stanoveno v druhu dokladů.</text:p>
      <text:p text:style-name="Text_20_body">Přes ikonu <draw:frame draw:style-name="media" draw:name="0" text:anchor-type="as-char" draw:z-index="0" svg:width="0.635cm" svg:height="0.635cm"><draw:image xlink:href="Pictures/1f0986e14980afc58a4ae049dd98ac56.jpg" xlink:type="simple" xlink:show="embed" xlink:actuate="onLoad"/></draw:frame> v hlavní nástrojové liště nebo pomocí klávesové zkratky Ctrl+N se zakládá nová zakázka nákupu.</text:p>
      <text:p text:style-name="Text_20_body"><draw:frame draw:style-name="media" draw:name="1" text:anchor-type="as-char" draw:z-index="1" svg:width="20.875625cm" style:rel-width="100%" svg:height="15.822083333333cm" style:rel-height="scale"><draw:image xlink:href="Pictures/f738ad620dc0c75a843fc8f374ce5bc8.jpg" xlink:type="simple" xlink:show="embed" xlink:actuate="onLoad"/></draw:frame></text:p>
      <text:p text:style-name="Text_20_body">Existující zakázku je možné vyhledat buď přímo zadáním čísla zakázky nebo zadáním údajů do jednoho nebo více vyhledávacích polí (např. pole Dodavatel, pole Druh zakázky atd.). Potom systém zobrazí seznam zakázek vyhovující zadanému výběru, ze kterého můžeme hledanou zakázku pomocí kurzoru a klávesy Enter vybrat.</text:p>
      <text:p text:style-name="Text_20_body"><draw:frame draw:style-name="media" draw:name="2" text:anchor-type="as-char" draw:z-index="2" svg:width="19.579166666667cm" style:rel-width="100%" svg:height="11.43cm" style:rel-height="scale"><draw:image xlink:href="Pictures/1075a42e4e4e518a7d8234ef8805610d.jpg" xlink:type="simple" xlink:show="embed" xlink:actuate="onLoad"/></draw:frame> </text:p>
      <text:p text:style-name="Text_20_body">Existující zakázky mohou být také vyhledávány pomocí ikony <draw:frame draw:style-name="media" draw:name="3" text:anchor-type="as-char" draw:z-index="3" svg:width="0.635cm" svg:height="0.635cm"><draw:image xlink:href="Pictures/8c6a18a7c5394b873dc49e47418b4b80.jpg" xlink:type="simple" xlink:show="embed" xlink:actuate="onLoad"/></draw:frame> v hlavní nástrojové liště přes atributy záhlaví zakázky nebo atributy položek zakázky. Množství výsledku hledání může být omezeno pomocí filtru. Zde lze zadat logické operace s atributy a tím se dostat na požadovanou množinu zakázek. Když jsou zakázky nalezeny, jsou naplněny do přehledu na straně Výsledek hledání. Pomocí kurzoru se můžeme dostat na požadovanou zakázku a vybrat ji pomocí klávesy Enter.</text:p>
      <text:p text:style-name="Text_20_body"><draw:frame draw:style-name="media" draw:name="4" text:anchor-type="as-char" draw:z-index="4" svg:width="15.292916666667cm" svg:height="11.959166666667cm"><draw:image xlink:href="Pictures/8e362a1f128399c0a7f96671a6de8541.jpg" xlink:type="simple" xlink:show="embed" xlink:actuate="onLoad"/></draw:frame></text:p>
      <text:h text:style-name="Heading_20_2" text:outline-level="2"><text:bookmark-start text:name="__RefHeading___nova_zakazka_6"/><text:bookmark-start text:name="nova_zakazka"/>Nová zakázka<text:bookmark-end text:name="__RefHeading___nova_zakazka_6"/><text:bookmark-end text:name="nova_zakazka"/></text:h>
      <text:p text:style-name="Text_20_body">Na této straně zakládáme nové zakázky nákupu pomocí ikony <draw:frame draw:style-name="media" draw:name="5" text:anchor-type="as-char" draw:z-index="5" svg:width="0.635cm" svg:height="0.635cm"><draw:image xlink:href="Pictures/1f0986e14980afc58a4ae049dd98ac56.jpg" xlink:type="simple" xlink:show="embed" xlink:actuate="onLoad"/></draw:frame> v hlavní nástrojové liště.</text:p>
      <text:p text:style-name="Text_20_body"><draw:frame draw:style-name="media" draw:name="6" text:anchor-type="as-char" draw:z-index="6" svg:width="20.875625cm" style:rel-width="100%" svg:height="15.822083333333cm" style:rel-height="scale"><draw:image xlink:href="Pictures/92531b526382e78171be976efca40723.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Druh zakázky </text:p>
          </table:table-cell>
          <table:table-cell office:value-type="string" table:style-name="tablecell">
            <text:p text:style-name="tablealignleft"> Přiřazení druhu zakázky nákupu. </text:p>
          </table:table-cell>
        </table:table-row>
        <table:table-row>
          <table:table-cell office:value-type="string" table:style-name="tablecell">
            <text:p text:style-name="tablealignleft"> Druh dokladu </text:p>
          </table:table-cell>
          <table:table-cell office:value-type="string" table:style-name="tablecell">
            <text:p text:style-name="tablealignleft"> Přiřazení požadovaného druhu dokladu. Po potvrzení vygeneruje systém číslo zakázky. </text:p>
          </table:table-cell>
        </table:table-row>
        <table:table-row>
          <table:table-cell office:value-type="string" table:style-name="tablecell">
            <text:p text:style-name="tablealignleft"> Číslo zakázky </text:p>
          </table:table-cell>
          <table:table-cell office:value-type="string" table:style-name="tablecell">
            <text:p text:style-name="tablealignleft"> Při přesunu z pole Druh dokladu na toto pole pomocí Tab-klávesy může být číslo zakázky zadáno ručně. Při zadání čísla existující zakázky bude tato zobrazena a může být upravena. </text:p>
          </table:table-cell>
        </table:table-row>
        <table:table-row>
          <table:table-cell office:value-type="string" table:style-name="tablecell">
            <text:p text:style-name="tablealignleft"> Období </text:p>
          </table:table-cell>
          <table:table-cell office:value-type="string" table:style-name="tablecell">
            <text:p text:style-name="tablealignleft"> Období se skládá z roku a čísla měsíčního období - systém přiřadí automaticky dle data pořízení. Toto může být změněno přes menu Zpracování → Změnit rok/období. </text:p>
          </table:table-cell>
        </table:table-row>
        <table:table-row>
          <table:table-cell office:value-type="string" table:style-name="tablecell">
            <text:p text:style-name="tablealignleft"> Dodavatel </text:p>
          </table:table-cell>
          <table:table-cell office:value-type="string" table:style-name="tablecell">
            <text:p text:style-name="tablealignleft"> Přiřazení dodavatele z číselníku dodavatelů. </text:p>
          </table:table-cell>
        </table:table-row>
        <table:table-row>
          <table:table-cell office:value-type="string" table:style-name="tablecell">
            <text:p text:style-name="tablealignleft"> Hledaný výraz </text:p>
          </table:table-cell>
          <table:table-cell office:value-type="string" table:style-name="tablecell">
            <text:p text:style-name="tablealignleft"> Požadovaného dodavatele je možné vyhledat pomocí tohoto pole. </text:p>
          </table:table-cell>
        </table:table-row>
      </table:table>
      <table:table table:style-name="Table">
        <table:table-column/>
        <table:table-column/>
        <table:table-row>
          <table:table-cell office:value-type="string" table:style-name="tablecell">
            <text:p text:style-name="tablealignleft"> Vysvětlivky </text:p>
          </table:table-cell>
          <table:table-cell office:value-type="string" table:style-name="tablecell">
            <text:p text:style-name="tablealignleft"> symbolů v hlavní nástrojové liště: </text:p>
          </table:table-cell>
        </table:table-row>
        <table:table-row>
          <table:table-cell office:value-type="string" table:style-name="tablecell">
            <text:p text:style-name="tablealignleft"> <draw:frame draw:style-name="media" draw:name="7" text:anchor-type="as-char" draw:z-index="7" svg:width="0.635cm" svg:height="0.635cm"><draw:image xlink:href="Pictures/78358772c341b10362bf1a41eddf40a9.jpg" xlink:type="simple" xlink:show="embed" xlink:actuate="onLoad"/></draw:frame> </text:p>
          </table:table-cell>
          <table:table-cell office:value-type="string" table:style-name="tablecell">
            <text:p text:style-name="tablealignleft"> Kopírovat zakázku - kopíruje celou nebo část existující zakázky. </text:p>
          </table:table-cell>
        </table:table-row>
        <table:table-row>
          <table:table-cell office:value-type="string" table:style-name="tablecell">
            <text:p text:style-name="tablealignleft"> <draw:frame draw:style-name="media" draw:name="8" text:anchor-type="as-char" draw:z-index="8" svg:width="0.635cm" svg:height="0.635cm"><draw:image xlink:href="Pictures/b5e351728a1cec1825fe3fe2d792ced9.png" xlink:type="simple" xlink:show="embed" xlink:actuate="onLoad"/></draw:frame> </text:p>
          </table:table-cell>
          <table:table-cell office:value-type="string" table:style-name="tablecell">
            <text:p text:style-name="tablealignleft"> Nebo F2 - pokračovat dále v zakázce. </text:p>
          </table:table-cell>
        </table:table-row>
        <table:table-row>
          <table:table-cell office:value-type="string" table:style-name="tablecell">
            <text:p text:style-name="tablealignleft"> <draw:frame draw:style-name="media" draw:name="9" text:anchor-type="as-char" draw:z-index="9" svg:width="0.635cm" svg:height="0.635cm"><draw:image xlink:href="Pictures/f8d698b9ee469f1794a2d9a4621e6989.jpg" xlink:type="simple" xlink:show="embed" xlink:actuate="onLoad"/></draw:frame> </text:p>
          </table:table-cell>
          <table:table-cell office:value-type="string" table:style-name="tablecell">
            <text:p text:style-name="tablealignleft"> Blokovat zakázku - blokuje zakázku proti dalším úpravám. Zablokované zakázky je možné stisknutím té samé ikony odblokovat. Výjimku tvoří blokace, která byla nastavena v rámci testování kreditního limitu. Zakázka má status 'Blokace kredit/Otevřeno' a může být odblokována pouze přes speciální program. </text:p>
          </table:table-cell>
        </table:table-row>
        <table:table-row>
          <table:table-cell office:value-type="string" table:style-name="tablecell">
            <text:p text:style-name="tablealignleft"> <draw:frame draw:style-name="media" draw:name="10" text:anchor-type="as-char" draw:z-index="10" svg:width="0.635cm" svg:height="0.635cm"><draw:image xlink:href="Pictures/ccadc9a4054c48cba08b5f5d2f5fe060.jpg" xlink:type="simple" xlink:show="embed" xlink:actuate="onLoad"/></draw:frame> </text:p>
          </table:table-cell>
          <table:table-cell office:value-type="string" table:style-name="tablecell">
            <text:p text:style-name="tablealignleft"> Stornovat zakázku - stornuje zakázku, která už má zpracovány nepovinné kroky/doklady. </text:p>
          </table:table-cell>
        </table:table-row>
        <table:table-row>
          <table:table-cell office:value-type="string" table:style-name="tablecell">
            <text:p text:style-name="tablealignleft"> <draw:frame draw:style-name="media" draw:name="11" text:anchor-type="as-char" draw:z-index="11" svg:width="0.635cm" svg:height="0.635cm"><draw:image xlink:href="Pictures/ceced80aefd55dc51295dcf017c73f30.jpg" xlink:type="simple" xlink:show="embed" xlink:actuate="onLoad"/></draw:frame> </text:p>
          </table:table-cell>
          <table:table-cell office:value-type="string" table:style-name="tablecell">
            <text:p text:style-name="tablealignleft"> Zobrazit info zakázky - zobrazí dodatečné info zakázky —»&gt; Pomocí parametru lze nastavit, zda dialog s dodatečnými informacemi o zakázce se má objevit v popředí po stisku ikony, nebo má být současně (bez stisku ikony) zobrazen na pozadí. </text:p>
          </table:table-cell>
        </table:table-row>
      </table:table>
      <text:p text:style-name="Text_20_body">
<text:line-break/>Podkategorie:</text:p>
      <text:list text:style-name="List_20_1" text:continue-numbering="false">
        <text:list-item>
          <text:p text:style-name="List_20_1_Content_First"><text:a xlink:type="simple" xlink:href="https://wiki.data-norms.cz/doku.php?id=i2doku-cz:070-zakazky:020-nakup:010-porizeni-zakazky:020-zahlavi-zakazky:start" text:style-name="Internet_20_link" text:visited-style-name="Visited_20_Internet_20_Link">Záhlaví zakázky</text:a></text:p>
        </text:list-item>
        <text:list-item>
          <text:p text:style-name="List_20_1_Content"><text:a xlink:type="simple" xlink:href="https://wiki.data-norms.cz/doku.php?id=i2doku-cz:070-zakazky:020-nakup:010-porizeni-zakazky:030-polozky-zakazky:start" text:style-name="Internet_20_link" text:visited-style-name="Visited_20_Internet_20_Link">Položky zakázky</text:a></text:p>
        </text:list-item>
        <text:list-item>
          <text:p text:style-name="List_20_1_Content"><text:a xlink:type="simple" xlink:href="https://wiki.data-norms.cz/doku.php?id=i2doku-cz:070-zakazky:020-nakup:010-porizeni-zakazky:040-prehled-polozek:start" text:style-name="Internet_20_link" text:visited-style-name="Visited_20_Internet_20_Link">Přehled položek</text:a></text:p>
        </text:list-item>
        <text:list-item>
          <text:p text:style-name="List_20_1_Content_Last"><text:a xlink:type="simple" xlink:href="https://wiki.data-norms.cz/doku.php?id=i2doku-cz:070-zakazky:020-nakup:010-porizeni-zakazky:050-zapati-zakazky:start" text:style-name="Internet_20_link" text:visited-style-name="Visited_20_Internet_20_Link">Zápatí zakázky</text:a></text:p>
        </text:list-item>
      </text:list>
      <text:line-break/>
      <text:p text:style-name="Text_20_body">Stránky v této kategorii:</text:p>
      <text:list text:style-name="List_20_1" text:continue-numbering="false">
        <text:list-item>
          <text:p text:style-name="List_20_1_Content_First"><text:a xlink:type="simple" xlink:href="https://wiki.data-norms.cz/doku.php?id=i2doku-cz:070-zakazky:020-nakup:010-porizeni-zakazky:kontrola" text:style-name="Internet_20_link" text:visited-style-name="Visited_20_Internet_20_Link">Kontrola</text:a></text:p>
        </text:list-item>
        <text:list-item>
          <text:p text:style-name="List_20_1_Content_Last"><text:a xlink:type="simple" xlink:href="https://wiki.data-norms.cz/doku.php?id=i2doku-cz:070-zakazky:020-nakup:010-porizeni-zakazky:prehled" text:style-name="Internet_20_link" text:visited-style-name="Visited_20_Internet_20_Link">prehled</text:a></text:p>
        </text:list-item>
      </text:list>
      <text:line-break/>
      <text:p text:style-name="Text_20_body">// Strana: /i2auf/aehaufst00w //
// Strana: /i2auf/aehaufst00w/_set_0 //
// Strana: /i2auf/aehaufst00w/_set_1 //
// Strana: /i2auf/aehaufst00w/aehaufst102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03::31:31</meta:creation-date>
    <dc:creator>Generated</dc:creator>
    <dc:date>2026-08-18T03::31:31</dc:date>
    <dc:language>en-US</dc:language>
    <meta:editing-cycles>1</meta:editing-cycles>
    <meta:editing-duration>PT0S</meta:editing-duration>
    <dc:title>i2doku-cz:070-zakazky:020-nakup:010-porizeni-zakazky:start</dc:title>
  </office:meta>
</office:document-meta>
</file>