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70-zakazky:020-nakup:020-zpracovani-faktury-dosle-fd:start"/><text:bookmark-start text:name="__RefHeading___zpracovani_faktury_dosle_1"/><text:bookmark-start text:name="zpracovani_faktury_dosle"/>Zpracování faktury došlé<text:bookmark-end text:name="__RefHeading___zpracovani_faktury_dosle_1"/><text:bookmark-end text:name="zpracovani_faktury_dosle"/></text:h>
      <text:p text:style-name="Text_20_body">Jak správně zpracovat v I2 tento případ – dodavatel dodá 1000ks zboží (OB), dodá 1000ks je napříjmováno 1000ks (PZ), ale fakturuje si 900ks?</text:p>
      <text:list text:style-name="List_20_1" text:continue-numbering="false">
        <text:list-item>
          <text:p text:style-name="List_20_1_Content_First"> OB: 1000 ks</text:p>
        </text:list-item>
        <text:list-item>
          <text:p text:style-name="List_20_1_Content"> PZ: 1000 ks</text:p>
        </text:list-item>
        <text:list-item>
          <text:p text:style-name="List_20_1_Content_Last"> FD: 1000 ks (za cenu, kterou dodavatel fakturuje za 900ks)</text:p>
        </text:list-item>
      </text:list>
      <text:p text:style-name="Text_20_body">Dodavatel fakturuje zboží A (nějaké množství) za celkovou cenu x. Na skladě musíme účtovat celkovou cenu x pro skutečně obdržený počet ks (nevadí, když na faktuře dodavatel uvádí jiný počet). Předpokládám, že dodavatel neposílá dobropis ani dodatečnou fakturu za 100 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2:31</meta:creation-date>
    <dc:creator>Generated</dc:creator>
    <dc:date>2026-08-17T06::32:31</dc:date>
    <dc:language>en-US</dc:language>
    <meta:editing-cycles>1</meta:editing-cycles>
    <meta:editing-duration>PT0S</meta:editing-duration>
    <dc:title>i2doku-cz:070-zakazky:020-nakup:020-zpracovani-faktury-dosle-fd:start</dc:title>
  </office:meta>
</office:document-meta>
</file>