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4fb5bac3042cac966bc7a5aab080c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40-informace-o-zakazce:030-axhaufst904f:start"/><text:bookmark-start text:name="__RefHeading___texty_1"/><text:bookmark-start text:name="texty"/>Texty<text:bookmark-end text:name="__RefHeading___texty_1"/><text:bookmark-end text:name="texty"/></text:h>
      <text:p text:style-name="Text_20_body">Na této straně je možné doplňovat do záhlaví a zápatí zakázky texty, které budou vytištěny na formulářích konkrétní zakázky. Tyto texty mohou být zadány buď hromadně pro všechy formuláře nebo individuálně pro každý formulář jiný text.</text:p>
      <text:p text:style-name="Text_20_body"><draw:frame draw:style-name="media" draw:name="0" text:anchor-type="as-char" draw:z-index="0" svg:width="20.849166666667cm" style:rel-width="100%" svg:height="12.276666666667cm" style:rel-height="scale"><draw:image xlink:href="Pictures/44fb5bac3042cac966bc7a5aab080c78.jpg" xlink:type="simple" xlink:show="embed" xlink:actuate="onLoad"/></draw:frame></text:p>
      <text:p text:style-name="Text_20_body">// Strana: /i2auf/axhaufzu00w/axhaufst9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23</meta:creation-date>
    <dc:creator>Generated</dc:creator>
    <dc:date>2026-08-15T09::33:23</dc:date>
    <dc:language>en-US</dc:language>
    <meta:editing-cycles>1</meta:editing-cycles>
    <meta:editing-duration>PT0S</meta:editing-duration>
    <dc:title>i2doku-cz:070-zakazky:040-informace-o-zakazce:030-axhaufst904f:start</dc:title>
  </office:meta>
</office:document-meta>
</file>