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ced80aefd55dc51295dcf017c73f30.jpg"/>
  <manifest:file-entry manifest:media-type="image/jpeg" manifest:full-path="Pictures/a04ca1961f1d3e1155637787707023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40-informace-o-zakazce:start"/><text:bookmark-start text:name="__RefHeading___informace_o_zakazce_1"/><text:bookmark-start text:name="informace_o_zakazce"/>Informace o zakázce<text:bookmark-end text:name="__RefHeading___informace_o_zakazce_1"/><text:bookmark-end text:name="informace_o_zakazce"/></text:h>
      <text:p text:style-name="Text_20_body">Pomocí ikony <draw:frame draw:style-name="media" draw:name="0" text:anchor-type="as-char" draw:z-index="0" svg:width="0.635cm" svg:height="0.635cm"><draw:image xlink:href="Pictures/ceced80aefd55dc51295dcf017c73f30.jpg" xlink:type="simple" xlink:show="embed" xlink:actuate="onLoad"/></draw:frame> v hlavní nástrojové liště můžeme zobrazit informace o zakázce.</text:p>
      <text:h text:style-name="Heading_20_2" text:outline-level="2"><text:bookmark-start text:name="__RefHeading___kroky_2"/><text:bookmark-start text:name="kroky"/>Kroky<text:bookmark-end text:name="__RefHeading___kroky_2"/><text:bookmark-end text:name="kroky"/></text:h>
      <text:p text:style-name="Text_20_body">Na této straně jsou zobrazeny dílčí kroky (formuláře) zakázky a stav zpracování jednotlivých kroků. Jednotlivé nepovinné kroky mohou být označeny stavem „Zpracováno“. Dále může být být uvedeno, zda se bude formulář jednotlivých dokladů tisknout nebo nikoliv.</text:p>
      <text:p text:style-name="Text_20_body"><draw:frame draw:style-name="media" draw:name="1" text:anchor-type="as-char" draw:z-index="1" svg:width="20.849166666667cm" style:rel-width="100%" svg:height="12.276666666667cm" style:rel-height="scale"><draw:image xlink:href="Pictures/a04ca1961f1d3e115563778770702395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40-informace-o-zakazce:010-axhaufst903f:start" text:style-name="Internet_20_link" text:visited-style-name="Visited_20_Internet_20_Link">Doklady</text:a></text:p>
        </text:list-item>
        <text:list-item>
          <text:p text:style-name="List_20_1_Content"><text:a xlink:type="simple" xlink:href="https://wiki.data-norms.cz/doku.php?id=i2doku-cz:070-zakazky:040-informace-o-zakazce:030-axhaufst904f:start" text:style-name="Internet_20_link" text:visited-style-name="Visited_20_Internet_20_Link">Texty</text:a></text:p>
        </text:list-item>
        <text:list-item>
          <text:p text:style-name="List_20_1_Content_Last"><text:a xlink:type="simple" xlink:href="https://wiki.data-norms.cz/doku.php?id=i2doku-cz:070-zakazky:040-informace-o-zakazce:sxwmerkm000f:start" text:style-name="Internet_20_link" text:visited-style-name="Visited_20_Internet_20_Link">Atributy zakázky</text:a></text:p>
        </text:list-item>
      </text:list>
      <text:line-break/>
      <text:p text:style-name="Text_20_body">// Strana: /i2auf/axhaufzu00w/axhaufst902f // <text:line-break/>
// Strana: /i2auf/axhaufzu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6:50</meta:creation-date>
    <dc:creator>Generated</dc:creator>
    <dc:date>2026-08-15T08::46:50</dc:date>
    <dc:language>en-US</dc:language>
    <meta:editing-cycles>1</meta:editing-cycles>
    <meta:editing-duration>PT0S</meta:editing-duration>
    <dc:title>i2doku-cz:070-zakazky:040-informace-o-zakazce:start</dc:title>
  </office:meta>
</office:document-meta>
</file>