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fc5869010979c68748d0b20effe9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40-informace-o-zakazce:sxwmerkm000f:start"/><text:bookmark-start text:name="__RefHeading___atributy_zakazky_1"/><text:bookmark-start text:name="atributy_zakazky"/>Atributy zakázky<text:bookmark-end text:name="__RefHeading___atributy_zakazky_1"/><text:bookmark-end text:name="atributy_zakazky"/></text:h>
      <text:p text:style-name="Text_20_body">Na této straně jsou zobrazeny atributy ke konkrétní zakázce. Atributy umožňují ukládání libovolných dodatečných údajů k zakázce. Jedná se přitom o pole, která jsou uváděna čistě pro informaci. Ojediněle je možné přes přiřazené údaje atributů třídit nebo vyhledávat. </text:p>
      <text:p text:style-name="Text_20_body"><draw:frame draw:style-name="media" draw:name="0" text:anchor-type="as-char" draw:z-index="0" svg:width="20.849166666667cm" style:rel-width="100%" svg:height="12.276666666667cm" style:rel-height="scale"><draw:image xlink:href="Pictures/d1fc5869010979c68748d0b20effe9b2.jpg" xlink:type="simple" xlink:show="embed" xlink:actuate="onLoad"/></draw:frame></text:p>
      <text:p text:style-name="Text_20_body">// Strana: /i2auf/axhaufzu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22</meta:creation-date>
    <dc:creator>Generated</dc:creator>
    <dc:date>2026-08-15T09::33:22</dc:date>
    <dc:language>en-US</dc:language>
    <meta:editing-cycles>1</meta:editing-cycles>
    <meta:editing-duration>PT0S</meta:editing-duration>
    <dc:title>i2doku-cz:070-zakazky:040-informace-o-zakazce:sxwmerkm000f:start</dc:title>
  </office:meta>
</office:document-meta>
</file>