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c8a4014096ba3e972e4fcc2088c53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50-informace-o-polozkach:020-aahlagin102f:start"/><text:bookmark-start text:name="__RefHeading___text_polozky_1"/><text:bookmark-start text:name="text_polozky"/>Text položky<text:bookmark-end text:name="__RefHeading___text_polozky_1"/><text:bookmark-end text:name="text_polozky"/></text:h>
      <text:p text:style-name="Text_20_body">Na této straně může být zadán doplňkový text k položce zakázky buď hromadně pro všechny druhy dokladů nebo pro každý druh dokladu individuálně.</text:p>
      <text:p text:style-name="Text_20_body"><draw:frame draw:style-name="media" draw:name="0" text:anchor-type="as-char" draw:z-index="0" svg:width="19.023541666667cm" style:rel-width="100%" svg:height="12.620625cm" style:rel-height="scale"><draw:image xlink:href="Pictures/94c8a4014096ba3e972e4fcc2088c532.jpg" xlink:type="simple" xlink:show="embed" xlink:actuate="onLoad"/></draw:frame></text:p>
      <text:p text:style-name="Text_20_body">// Strana: /i2auf/aahlagin00w/aahlagi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13</meta:creation-date>
    <dc:creator>Generated</dc:creator>
    <dc:date>2026-08-15T10::12:13</dc:date>
    <dc:language>en-US</dc:language>
    <meta:editing-cycles>1</meta:editing-cycles>
    <meta:editing-duration>PT0S</meta:editing-duration>
    <dc:title>i2doku-cz:070-zakazky:050-informace-o-polozkach:020-aahlagin102f:start</dc:title>
  </office:meta>
</office:document-meta>
</file>