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95895f331d5961ea152e75ae4cc7a9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50-informace-o-polozkach:040-aahlagin104f:start"/><text:bookmark-start text:name="__RefHeading___rastr_1"/><text:bookmark-start text:name="rastr"/>Rastr<text:bookmark-end text:name="__RefHeading___rastr_1"/><text:bookmark-end text:name="rastr"/></text:h>
      <text:p text:style-name="Text_20_body">Na této straně může být zobrazena disponibilita a termíny, vztahující se k položce zboží.</text:p>
      <text:p text:style-name="Text_20_body"><draw:frame draw:style-name="media" draw:name="0" text:anchor-type="as-char" draw:z-index="0" svg:width="19.023541666667cm" style:rel-width="100%" svg:height="12.620625cm" style:rel-height="scale"><draw:image xlink:href="Pictures/895895f331d5961ea152e75ae4cc7a97.jpg" xlink:type="simple" xlink:show="embed" xlink:actuate="onLoad"/></draw:frame></text:p>
      <text:p text:style-name="Text_20_body">// Strana: /i2auf/aahlagin00w/aahlagin104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33:09</meta:creation-date>
    <dc:creator>Generated</dc:creator>
    <dc:date>2026-08-15T09::33:09</dc:date>
    <dc:language>en-US</dc:language>
    <meta:editing-cycles>1</meta:editing-cycles>
    <meta:editing-duration>PT0S</meta:editing-duration>
    <dc:title>i2doku-cz:070-zakazky:050-informace-o-polozkach:040-aahlagin104f:start</dc:title>
  </office:meta>
</office:document-meta>
</file>