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0d82bf4a6b6e202e008fdc3b7c63ef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50-informace-o-polozkach:050-sxwmerkm000f:start"/><text:bookmark-start text:name="__RefHeading___atributy_1"/><text:bookmark-start text:name="atributy"/>Atributy<text:bookmark-end text:name="__RefHeading___atributy_1"/><text:bookmark-end text:name="atributy"/></text:h>
      <text:p text:style-name="Text_20_body">Na této straně jsou zobrazeny atributy k položce zboží. Atributy umožňují ukládání libovolných dodatečných údajů ke zboží. Jedná se přitom o pole, která jsou uváděna čistě pro informaci. Ojediněle je možné přes přiřazené údaje atributů třídit nebo vyhledávat. </text:p>
      <text:p text:style-name="Text_20_body"><draw:frame draw:style-name="media" draw:name="0" text:anchor-type="as-char" draw:z-index="0" svg:width="19.023541666667cm" style:rel-width="100%" svg:height="12.620625cm" style:rel-height="scale"><draw:image xlink:href="Pictures/60d82bf4a6b6e202e008fdc3b7c63efe.jpg" xlink:type="simple" xlink:show="embed" xlink:actuate="onLoad"/></draw:frame></text:p>
      <text:p text:style-name="Text_20_body">// Strana: /i2auf/aahlagin00w/sxwmerkm00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3:54</meta:creation-date>
    <dc:creator>Generated</dc:creator>
    <dc:date>2026-08-15T09::33:54</dc:date>
    <dc:language>en-US</dc:language>
    <meta:editing-cycles>1</meta:editing-cycles>
    <meta:editing-duration>PT0S</meta:editing-duration>
    <dc:title>i2doku-cz:070-zakazky:050-informace-o-polozkach:050-sxwmerkm000f:start</dc:title>
  </office:meta>
</office:document-meta>
</file>