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43cb59cf2cdc6ad21e027aace3e1e4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60-aadtgend00p:start"/><text:bookmark-start text:name="__RefHeading___validace_a_vysvetlivky_1"/><text:bookmark-start text:name="validace_a_vysvetlivky"/>Validace a vysvětlivky<text:bookmark-end text:name="__RefHeading___validace_a_vysvetlivky_1"/><text:bookmark-end text:name="validace_a_vysvetlivky"/></text:h>
      <text:h text:style-name="Heading_20_2" text:outline-level="2"><text:bookmark-start text:name="__RefHeading___zpracovani_zaverky_dne_2"/><text:bookmark-start text:name="zpracovani_zaverky_dne"/>Zpracování závěrky dne<text:bookmark-end text:name="__RefHeading___zpracovani_zaverky_dne_2"/><text:bookmark-end text:name="zpracovani_zaverky_dne"/></text:h>
      <text:p text:style-name="Text_20_body">Tento program spouští přenos dokladů z oblasti zakázky a skladu do účetnictví. Dle parametrizace systému může být spuštění tohoto programu nastaveno automaticky.</text:p>
      <text:p text:style-name="Text_20_body"><draw:frame draw:style-name="media" draw:name="0" text:anchor-type="as-char" draw:z-index="0" svg:width="13.49375cm" svg:height="12.276666666667cm"><draw:image xlink:href="Pictures/143cb59cf2cdc6ad21e027aace3e1e47.jpg" xlink:type="simple" xlink:show="embed" xlink:actuate="onLoad"/></draw:frame></text:p>
      <text:p text:style-name="Text_20_body">// Strana: /i2auf/aadtgend00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6::25:17</meta:creation-date>
    <dc:creator>Generated</dc:creator>
    <dc:date>2026-08-17T06::25:17</dc:date>
    <dc:language>en-US</dc:language>
    <meta:editing-cycles>1</meta:editing-cycles>
    <meta:editing-duration>PT0S</meta:editing-duration>
    <dc:title>i2doku-cz:070-zakazky:060-aadtgend00p:start</dc:title>
  </office:meta>
</office:document-meta>
</file>