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70-validace-a-vysvetlivky:start"/><text:bookmark-start text:name="__RefHeading___validace_a_vysvetlivky_1"/><text:bookmark-start text:name="validace_a_vysvetlivky"/>Validace a vysvětlivky<text:bookmark-end text:name="__RefHeading___validace_a_vysvetlivky_1"/><text:bookmark-end text:name="validace_a_vysvetlivky"/></text:h>
      <text:h text:style-name="Heading_20_2" text:outline-level="2"><text:bookmark-start text:name="__RefHeading___odsouhlaseni_prechodnych_uctu_2"/><text:bookmark-start text:name="odsouhlaseni_prechodnych_uctu"/>Odsouhlasení přechodných účtů<text:bookmark-end text:name="__RefHeading___odsouhlaseni_prechodnych_uctu_2"/><text:bookmark-end text:name="odsouhlaseni_prechodnych_uctu"/></text:h>
      <text:p text:style-name="Text_20_body">Stav účtů pro pořízení zboží nebo materiálu je chápán jako přechodný a v účetnictví ke konci účetního období by měl být nulový. Pokud tomu tak není je třeba v účetnictví zůstatky těchto účtů analyzovat a přesně identifikovat. Na stav těchto účtů mají vliv nezpracované doklady v oblasti zakázky.</text:p>
      <text:h text:style-name="Heading_20_2" text:outline-level="2"><text:bookmark-start text:name="__RefHeading___odsouhlaseni_3"/><text:bookmark-start text:name="odsouhlaseni"/>Odsouhlasení<text:bookmark-end text:name="__RefHeading___odsouhlaseni_3"/><text:bookmark-end text:name="odsouhlaseni"/></text:h>
      <text:h text:style-name="Heading_20_1" text:outline-level="1"><text:bookmark-start text:name="__RefHeading___export_4"/><text:bookmark-start text:name="export"/>Export<text:bookmark-end text:name="__RefHeading___export_4"/><text:bookmark-end text:name="ex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4:00</meta:creation-date>
    <dc:creator>Generated</dc:creator>
    <dc:date>2026-08-17T14::44:00</dc:date>
    <dc:language>en-US</dc:language>
    <meta:editing-cycles>1</meta:editing-cycles>
    <meta:editing-duration>PT0S</meta:editing-duration>
    <dc:title>i2doku-cz:070-zakazky:070-validace-a-vysvetlivky:start</dc:title>
  </office:meta>
</office:document-meta>
</file>