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468620c5d020dd6863e48596e036db.png"/>
  <manifest:file-entry manifest:media-type="image/png" manifest:full-path="Pictures/3291e219e4d23e9c518349dd9757051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70-zakazky:080-zmena-navrhu:start"/><text:bookmark-start text:name="__RefHeading___zmena_navrhu_1"/><text:bookmark-start text:name="zmena_navrhu"/>Změna návrhu<text:bookmark-end text:name="__RefHeading___zmena_navrhu_1"/><text:bookmark-end text:name="zmena_navrhu"/></text:h>
      <text:p text:style-name="Text_20_body">Tento kontrolní program shromažďuje doklady, kde zpracování není úplné.</text:p>
      <text:p text:style-name="Text_20_body"><draw:frame draw:style-name="media" draw:name="0" text:anchor-type="as-char" draw:z-index="0" svg:width="21.298958333333cm" style:rel-width="100%" svg:height="15.980833333333cm" style:rel-height="scale"><draw:image xlink:href="Pictures/5a468620c5d020dd6863e48596e036db.png" xlink:type="simple" xlink:show="embed" xlink:actuate="onLoad"/></draw:frame></text:p>
      <text:p text:style-name="Text_20_body">Obvykle se zde shromáždí doklady, které mají nějakou chybu - je uvedená ve sloupci Chyba.
Podle implementace zde můžou doklady čekat na další zpracování, například v ručním terminálu ve skladu.</text:p>
      <text:p text:style-name="Text_20_body">Chybné doklady je třeba smazat aby bylo možné zpracování opakovat.</text:p>
      <text:p text:style-name="Text_20_body">Další způsob jak se pozná, že je doklad ve Změně návrhu, je že v dokladech zakázky existuje, ale číslo formuláře je 0:</text:p>
      <text:p text:style-name="Text_20_body"><draw:frame draw:style-name="media" draw:name="1" text:anchor-type="as-char" draw:z-index="1" svg:width="21.2725cm" style:rel-width="100%" svg:height="12.435416666667cm" style:rel-height="scale"><draw:image xlink:href="Pictures/3291e219e4d23e9c518349dd9757051b.png" xlink:type="simple" xlink:show="embed" xlink:actuate="onLoad"/></draw:frame></text:p>
      <text:p text:style-name="Text_20_body">//Strana: /i2auf/aahander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14:02</meta:creation-date>
    <dc:creator>Generated</dc:creator>
    <dc:date>2026-08-17T10::14:02</dc:date>
    <dc:language>en-US</dc:language>
    <meta:editing-cycles>1</meta:editing-cycles>
    <meta:editing-duration>PT0S</meta:editing-duration>
    <dc:title>i2doku-cz:070-zakazky:080-zmena-navrhu:start</dc:title>
  </office:meta>
</office:document-meta>
</file>