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start"/><text:bookmark-start text:name="__RefHeading___zakazky_1"/><text:bookmark-start text:name="zakazky"/>Zakázky<text:bookmark-end text:name="__RefHeading___zakazky_1"/><text:bookmark-end text:name="zakazky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70-zakazky:010-prodej:start" text:style-name="Internet_20_link" text:visited-style-name="Visited_20_Internet_20_Link">Prodej</text:a></text:p>
        </text:list-item>
        <text:list-item>
          <text:p text:style-name="List_20_1_Content"><text:a xlink:type="simple" xlink:href="https://wiki.data-norms.cz/doku.php?id=i2doku-cz:070-zakazky:020-nakup:start" text:style-name="Internet_20_link" text:visited-style-name="Visited_20_Internet_20_Link">Nákup</text:a></text:p>
        </text:list-item>
        <text:list-item>
          <text:p text:style-name="List_20_1_Content"><text:a xlink:type="simple" xlink:href="https://wiki.data-norms.cz/doku.php?id=i2doku-cz:070-zakazky:040-informace-o-zakazce:start" text:style-name="Internet_20_link" text:visited-style-name="Visited_20_Internet_20_Link">Informace o zakázce</text:a></text:p>
        </text:list-item>
        <text:list-item>
          <text:p text:style-name="List_20_1_Content"><text:a xlink:type="simple" xlink:href="https://wiki.data-norms.cz/doku.php?id=i2doku-cz:070-zakazky:050-informace-o-polozkach:start" text:style-name="Internet_20_link" text:visited-style-name="Visited_20_Internet_20_Link">Informace o položkách</text:a></text:p>
        </text:list-item>
        <text:list-item>
          <text:p text:style-name="List_20_1_Content"><text:a xlink:type="simple" xlink:href="https://wiki.data-norms.cz/doku.php?id=i2doku-cz:070-zakazky:060-aadtgend00p:start" text:style-name="Internet_20_link" text:visited-style-name="Visited_20_Internet_20_Link">Zpracování závěrky dne</text:a></text:p>
        </text:list-item>
        <text:list-item>
          <text:p text:style-name="List_20_1_Content"><text:a xlink:type="simple" xlink:href="https://wiki.data-norms.cz/doku.php?id=i2doku-cz:070-zakazky:070-validace-a-vysvetlivky:start" text:style-name="Internet_20_link" text:visited-style-name="Visited_20_Internet_20_Link">Validace a vysvětlivky</text:a></text:p>
        </text:list-item>
        <text:list-item>
          <text:p text:style-name="List_20_1_Content_Last"><text:a xlink:type="simple" xlink:href="https://wiki.data-norms.cz/doku.php?id=i2doku-cz:070-zakazky:080-zmena-navrhu:start" text:style-name="Internet_20_link" text:visited-style-name="Visited_20_Internet_20_Link">Změna návrhu</text:a></text:p>
        </text:list-item>
      </text:list>
      <text:line-break/>
      <text:p text:style-name="Text_20_body">//Strana: /_menu/xp/xpauf/index.html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5::29:34</meta:creation-date>
    <dc:creator>Generated</dc:creator>
    <dc:date>2026-08-18T05::29:34</dc:date>
    <dc:language>en-US</dc:language>
    <meta:editing-cycles>1</meta:editing-cycles>
    <meta:editing-duration>PT0S</meta:editing-duration>
    <dc:title>i2doku-cz:070-zakazky:start</dc:title>
  </office:meta>
</office:document-meta>
</file>