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437b7792380bf0ab82fca139f4d4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010-kxderstk00p:start"/><text:bookmark-start text:name="__RefHeading___vyhodnoceni_prvnich_kontaktu_1"/><text:bookmark-start text:name="vyhodnoceni_prvnich_kontaktu"/>Vyhodnocení prvních kontaktů<text:bookmark-end text:name="__RefHeading___vyhodnoceni_prvnich_kontaktu_1"/><text:bookmark-end text:name="vyhodnoceni_prvnich_kontaktu"/></text:h>
      <text:p text:style-name="Text_20_body">Pomocí této funkce je možné tisknout vyhodnocení prvních kontaktů dle zadaných výběrových kritérií.</text:p>
      <text:p text:style-name="Text_20_body"><draw:frame draw:style-name="media" draw:name="0" text:anchor-type="as-char" draw:z-index="0" svg:width="13.49375cm" svg:height="9.4985416666667cm"><draw:image xlink:href="Pictures/43437b7792380bf0ab82fca139f4d4c2.jpg" xlink:type="simple" xlink:show="embed" xlink:actuate="onLoad"/></draw:frame></text:p>
      <text:p text:style-name="Text_20_body">// Strana: /i2kovw/kxderstk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24</meta:creation-date>
    <dc:creator>Generated</dc:creator>
    <dc:date>2026-08-15T08::48:24</dc:date>
    <dc:language>en-US</dc:language>
    <meta:editing-cycles>1</meta:editing-cycles>
    <meta:editing-duration>PT0S</meta:editing-duration>
    <dc:title>i2doku-cz:080-marketing:010-kxderstk00p:start</dc:title>
  </office:meta>
</office:document-meta>
</file>