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d1868ecdbb654727a99ecb51cc7b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20-kxdrueck00p:start"/><text:bookmark-start text:name="__RefHeading___kontrola_navratnosti_1"/><text:bookmark-start text:name="kontrola_navratnosti"/>Kontrola návratnosti<text:bookmark-end text:name="__RefHeading___kontrola_navratnosti_1"/><text:bookmark-end text:name="kontrola_navratnosti"/></text:h>
      <text:p text:style-name="Text_20_body">Pomocí této funkce je možné tisknout kontrolu návratnosti marketingových aktivit.</text:p>
      <text:p text:style-name="Text_20_body"><draw:frame draw:style-name="media" draw:name="0" text:anchor-type="as-char" draw:z-index="0" svg:width="13.49375cm" svg:height="9.4985416666667cm"><draw:image xlink:href="Pictures/74d1868ecdbb654727a99ecb51cc7bd4.jpg" xlink:type="simple" xlink:show="embed" xlink:actuate="onLoad"/></draw:frame></text:p>
      <text:p text:style-name="Text_20_body">// Strana: /i2kovw/kxdrueck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07</meta:creation-date>
    <dc:creator>Generated</dc:creator>
    <dc:date>2026-08-15T08::49:07</dc:date>
    <dc:language>en-US</dc:language>
    <meta:editing-cycles>1</meta:editing-cycles>
    <meta:editing-duration>PT0S</meta:editing-duration>
    <dc:title>i2doku-cz:080-marketing:020-kxdrueck00p:start</dc:title>
  </office:meta>
</office:document-meta>
</file>