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c0d1752786e996248fa7bd7bf723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30-swmar00w:start"/><text:bookmark-start text:name="__RefHeading___marketingove_aktivity_1"/><text:bookmark-start text:name="marketingove_aktivity"/>Marketingové aktivity<text:bookmark-end text:name="__RefHeading___marketingove_aktivity_1"/><text:bookmark-end text:name="marketingove_aktivity"/></text:h>
      <text:p text:style-name="Text_20_body">Na této straně je možné zadat marketingové aktivity firmy. Tyto údaje slouží pro vyhodnocování obchodních kontaktů a jejich efektivity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3fc0d1752786e996248fa7bd7bf723b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ketingové aktivity </text:p>
          </table:table-cell>
        </table:table-row>
        <table:table-row>
          <table:table-cell office:value-type="string" table:style-name="tablecell">
            <text:p text:style-name="tablealignleft"> Kód </text:p>
          </table:table-cell>
          <table:table-cell office:value-type="string" table:style-name="tablecell">
            <text:p text:style-name="tablealignleft"> Zadání kódu marketingové aktivity. </text:p>
          </table:table-cell>
        </table:table-row>
        <table:table-row>
          <table:table-cell office:value-type="string" table:style-name="tablecell">
            <text:p text:style-name="tablealignleft"> Opatření </text:p>
          </table:table-cell>
          <table:table-cell office:value-type="string" table:style-name="tablecell">
            <text:p text:style-name="tablealignleft"> Možnost přiřadit marketingové opatře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marketingové aktivity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text k marketingové aktivitě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městnanec </text:p>
          </table:table-cell>
        </table:table-row>
        <table:table-row>
          <table:table-cell office:value-type="string" table:style-name="tablecell">
            <text:p text:style-name="tablealignleft"> Zodpovědný </text:p>
          </table:table-cell>
          <table:table-cell office:value-type="string" table:style-name="tablecell">
            <text:p text:style-name="tablealignleft"> Přiřazení zodpovědného zaměstnance za danou marketingovou aktivitu. </text:p>
          </table:table-cell>
        </table:table-row>
        <table:table-row>
          <table:table-cell office:value-type="string" table:style-name="tablecell">
            <text:p text:style-name="tablealignleft"> Datum od </text:p>
          </table:table-cell>
          <table:table-cell office:value-type="string" table:style-name="tablecell">
            <text:p text:style-name="tablealignleft"> Datum začátku platnosti marketingové aktivity. </text:p>
          </table:table-cell>
        </table:table-row>
        <table:table-row>
          <table:table-cell office:value-type="string" table:style-name="tablecell">
            <text:p text:style-name="tablealignleft"> Datum do </text:p>
          </table:table-cell>
          <table:table-cell office:value-type="string" table:style-name="tablecell">
            <text:p text:style-name="tablealignleft"> Datum konce platnosti marketingové aktivity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80-marketing:030-swmar00w:swmar102f:start" text:style-name="Internet_20_link" text:visited-style-name="Visited_20_Internet_20_Link">Publikace</text:a></text:p>
        </text:list-item>
        <text:list-item>
          <text:p text:style-name="List_20_1_Content"><text:a xlink:type="simple" xlink:href="https://wiki.data-norms.cz/doku.php?id=i2doku-cz:080-marketing:030-swmar00w:swmar103f:start" text:style-name="Internet_20_link" text:visited-style-name="Visited_20_Internet_20_Link">Zboží</text:a></text:p>
        </text:list-item>
        <text:list-item>
          <text:p text:style-name="List_20_1_Content_Last"><text:a xlink:type="simple" xlink:href="https://wiki.data-norms.cz/doku.php?id=i2doku-cz:080-marketing:030-swmar00w:swmar104f:start" text:style-name="Internet_20_link" text:visited-style-name="Visited_20_Internet_20_Link">Náklady</text:a></text:p>
        </text:list-item>
      </text:list>
      <text:line-break/>
      <text:p text:style-name="Text_20_body">// Strana: /basstamm/swmar00w // <text:line-break/>
// Strana: /basstamm/swmar00w/swma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41</meta:creation-date>
    <dc:creator>Generated</dc:creator>
    <dc:date>2026-08-15T10::12:41</dc:date>
    <dc:language>en-US</dc:language>
    <meta:editing-cycles>1</meta:editing-cycles>
    <meta:editing-duration>PT0S</meta:editing-duration>
    <dc:title>i2doku-cz:080-marketing:030-swmar00w:start</dc:title>
  </office:meta>
</office:document-meta>
</file>