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bbcda6f8ddd74698bc5c85aef5f3c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80-marketing:030-swmar00w:swmar103f:start"/><text:bookmark-start text:name="__RefHeading___zbozi_1"/><text:bookmark-start text:name="zbozi"/>Zboží<text:bookmark-end text:name="__RefHeading___zbozi_1"/><text:bookmark-end text:name="zbozi"/></text:h>
      <text:p text:style-name="Text_20_body">Na této straně je možné zadat zboží nebo skupiny zboží, kterých se marketingová aktivita týká.</text:p>
      <text:p text:style-name="Text_20_body"><draw:frame draw:style-name="media" draw:name="0" text:anchor-type="as-char" draw:z-index="0" svg:width="18.415cm" style:rel-width="100%" svg:height="14.181666666667cm" style:rel-height="scale"><draw:image xlink:href="Pictures/cbbcda6f8ddd74698bc5c85aef5f3c8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ořadové číslo </text:p>
          </table:table-cell>
          <table:table-cell office:value-type="string" table:style-name="tablecell">
            <text:p text:style-name="tablealignleft"> Pořadové číslo je automaticky přiděleno systémem - lze ho změnit. </text:p>
          </table:table-cell>
        </table:table-row>
        <table:table-row>
          <table:table-cell office:value-type="string" table:style-name="tablecell">
            <text:p text:style-name="tablealignleft"> Skupina zboží/Zboží </text:p>
          </table:table-cell>
          <table:table-cell office:value-type="string" table:style-name="tablecell">
            <text:p text:style-name="tablealignleft"> Volba z přednastavených možností.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Přiřazení čísla zboží nebo čísla skupiny zboží. </text:p>
          </table:table-cell>
        </table:table-row>
      </table:table>
      <text:p text:style-name="Text_20_body">// Strana: /basstamm/swmar00w/swmar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44</meta:creation-date>
    <dc:creator>Generated</dc:creator>
    <dc:date>2026-08-15T10::10:44</dc:date>
    <dc:language>en-US</dc:language>
    <meta:editing-cycles>1</meta:editing-cycles>
    <meta:editing-duration>PT0S</meta:editing-duration>
    <dc:title>i2doku-cz:080-marketing:030-swmar00w:swmar103f:start</dc:title>
  </office:meta>
</office:document-meta>
</file>