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9a0031814030082f563fbf82a87a81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90-crm:020-khadr00w:010-khkun107f:start"/><text:bookmark-start text:name="__RefHeading___ucastnik_1"/><text:bookmark-start text:name="ucastnik"/>Účastník<text:bookmark-end text:name="__RefHeading___ucastnik_1"/><text:bookmark-end text:name="ucastnik"/></text:h>
      <text:p text:style-name="Text_20_body">Na straně Účastník mohou být ke zvolenému kontaktu přiřazeni další zaměstnanci, skupiny zaměstnanců i další kontaktní osoby.</text:p>
      <text:p text:style-name="Text_20_body"><draw:frame draw:style-name="media" draw:name="0" text:anchor-type="as-char" draw:z-index="0" svg:width="21.060833333333cm" style:rel-width="100%" svg:height="16.615833333333cm" style:rel-height="scale"><draw:image xlink:href="Pictures/c9a0031814030082f563fbf82a87a812.jpg" xlink:type="simple" xlink:show="embed" xlink:actuate="onLoad"/></draw:frame></text:p>
      <text:h text:style-name="Heading_20_2" text:outline-level="2"><text:bookmark-start text:name="__RefHeading___zamestnanec_2"/><text:bookmark-start text:name="zamestnanec"/>Zaměstnanec<text:bookmark-end text:name="__RefHeading___zamestnanec_2"/><text:bookmark-end text:name="zamestnanec"/></text:h>
      <text:p text:style-name="Text_20_body">Na této straně můžeme ke kontaktu přiřadit další zaměstnance.</text:p>
      <text:p text:style-name="Text_20_body">Na zaměstnance v levé části okna, kterého potřebujeme přidat ke kontaktu, postavíme kurzor a stiskneme tlačítko se šipkou vpravo. Zaměstnanec se zobrazí v seznamu rozdělovníku. (Pokud potřebujeme následně zaměstnance od kontaktu odebrat, provedeme to opačným postupem. V rozdělovníku postavíme kurzor na zaměstnance, kterého chceme odebrat a stiskneme tlačítko se šipkou vlevo.) </text:p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90-crm:020-khadr00w:010-khkun107f:020-khkun133f:start" text:style-name="Internet_20_link" text:visited-style-name="Visited_20_Internet_20_Link">Zaměstnanci-skupiny</text:a></text:p>
        </text:list-item>
        <text:list-item>
          <text:p text:style-name="List_20_1_Content"><text:a xlink:type="simple" xlink:href="https://wiki.data-norms.cz/doku.php?id=i2doku-cz:090-crm:020-khadr00w:010-khkun107f:030-khkun132f:start" text:style-name="Internet_20_link" text:visited-style-name="Visited_20_Internet_20_Link">Kontaktní osoba</text:a></text:p>
        </text:list-item>
        <text:list-item>
          <text:p text:style-name="List_20_1_Content_Last"><text:a xlink:type="simple" xlink:href="https://wiki.data-norms.cz/doku.php?id=i2doku-cz:090-crm:020-khadr00w:010-khkun107f:040-khkun134f:start" text:style-name="Internet_20_link" text:visited-style-name="Visited_20_Internet_20_Link">Rozdělovník-stav</text:a></text:p>
        </text:list-item>
      </text:list>
      <text:line-break/>
      <text:p text:style-name="Text_20_body">// Strana: /i2kovw/khadr00w/khkun131f //
// Strana: /i2kovw/khadr00w/khkun107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1::28:17</meta:creation-date>
    <dc:creator>Generated</dc:creator>
    <dc:date>2026-08-15T11::28:17</dc:date>
    <dc:language>en-US</dc:language>
    <meta:editing-cycles>1</meta:editing-cycles>
    <meta:editing-duration>PT0S</meta:editing-duration>
    <dc:title>i2doku-cz:090-crm:020-khadr00w:010-khkun107f:start</dc:title>
  </office:meta>
</office:document-meta>
</file>