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6bf8014d71fa486914a5f07a618e8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20-khadr00w:040-khkun106f:start"/><text:bookmark-start text:name="__RefHeading___hledat_pripojeni_1"/><text:bookmark-start text:name="hledat_pripojeni"/>Hledat připojení<text:bookmark-end text:name="__RefHeading___hledat_pripojeni_1"/><text:bookmark-end text:name="hledat_pripojeni"/></text:h>
      <text:p text:style-name="Text_20_body">Na této straně můžeme vyhledávat připojené externí dokumenty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e96bf8014d71fa486914a5f07a618e80.jpg" xlink:type="simple" xlink:show="embed" xlink:actuate="onLoad"/></draw:frame></text:p>
      <text:p text:style-name="Text_20_body">// Strana: /i2kovw/khadr00w/khkun106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8:10</meta:creation-date>
    <dc:creator>Generated</dc:creator>
    <dc:date>2026-08-15T11::28:10</dc:date>
    <dc:language>en-US</dc:language>
    <meta:editing-cycles>1</meta:editing-cycles>
    <meta:editing-duration>PT0S</meta:editing-duration>
    <dc:title>i2doku-cz:090-crm:020-khadr00w:040-khkun106f:start</dc:title>
  </office:meta>
</office:document-meta>
</file>