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5743a0d76b50e12af5569e7f6bd31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20-khadr00w:050-khkun104f:start"/><text:bookmark-start text:name="__RefHeading___struktura_1"/><text:bookmark-start text:name="struktura"/>Struktura<text:bookmark-end text:name="__RefHeading___struktura_1"/><text:bookmark-end text:name="struktura"/></text:h>
      <text:p text:style-name="Text_20_body">Na této straně je zobrazena struktura kontaktu.</text:p>
      <text:p text:style-name="Text_20_body">Ke každé kontaktní osobě mohou náležet různé kontakty, které jsou uloženy částečně jeden na druhém.
Na stránce Struktura jsou sepsány všechny kontakty na kontaktní osobu a jsou ukázány odděleně podle hlavních a následných kontaktů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45743a0d76b50e12af5569e7f6bd31e4.jpg" xlink:type="simple" xlink:show="embed" xlink:actuate="onLoad"/></draw:frame></text:p>
      <text:p text:style-name="Text_20_body">// Strana: /i2kovw/khadr00w/khkun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42:40</meta:creation-date>
    <dc:creator>Generated</dc:creator>
    <dc:date>2026-08-18T00::42:40</dc:date>
    <dc:language>en-US</dc:language>
    <meta:editing-cycles>1</meta:editing-cycles>
    <meta:editing-duration>PT0S</meta:editing-duration>
    <dc:title>i2doku-cz:090-crm:020-khadr00w:050-khkun104f:start</dc:title>
  </office:meta>
</office:document-meta>
</file>