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53df057349ec2e84f7d0a65989b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90-crm:020-khadr00w:300-tisk-kontaktu-adresy:start"/><text:bookmark-start text:name="__RefHeading___tisk_kontaktu_adresy_1"/><text:bookmark-start text:name="tisk_kontaktu_adresy"/>Tisk kontaktů adresy<text:bookmark-end text:name="__RefHeading___tisk_kontaktu_adresy_1"/><text:bookmark-end text:name="tisk_kontaktu_adresy"/></text:h>
      <text:p text:style-name="Text_20_body">Touto funkcí vygenerujeme výpisy vybraných kontaktů od vybraných zaměstnanců na konkrétního zákazníka.</text:p>
      <text:p text:style-name="Text_20_body"><draw:frame draw:style-name="media" draw:name="0" text:anchor-type="as-char" draw:z-index="0" svg:width="13.49375cm" svg:height="10.398125cm"><draw:image xlink:href="Pictures/b853df057349ec2e84f7d0a65989b3af.png" xlink:type="simple" xlink:show="embed" xlink:actuate="onLoad"/></draw:frame></text:p>
      <text:p text:style-name="Text_20_body"><text:span text:style-name="Emphasis">Strana: i2kovw/kxdkontk00d/_set_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56</meta:creation-date>
    <dc:creator>Generated</dc:creator>
    <dc:date>2026-08-15T11::26:56</dc:date>
    <dc:language>en-US</dc:language>
    <meta:editing-cycles>1</meta:editing-cycles>
    <meta:editing-duration>PT0S</meta:editing-duration>
    <dc:title>i2doku-cz:090-crm:020-khadr00w:300-tisk-kontaktu-adresy:start</dc:title>
  </office:meta>
</office:document-meta>
</file>