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6596b896dad64facd42f69cafe9dbd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start"/><text:bookmark-start text:name="__RefHeading___adresa-kontakty_1"/><text:bookmark-start text:name="adresa-kontakty"/>Adresa-kontakty<text:bookmark-end text:name="__RefHeading___adresa-kontakty_1"/><text:bookmark-end text:name="adresa-kontakty"/></text:h>
      <text:p text:style-name="Text_20_body">Správa kontaktů slouží ke evidování kontaktů k adrese a ke kontaktní osobě adresy. Kontaktům mohou být přiřazeni účastníci, ke každému účastníkovi může být přiřazen stav rozdělení. Každému kontaktu je také možné připojit externí dokumenty (např. v Excelu, Wordu), které mohou být přímo vyhledány.</text:p>
      <text:h text:style-name="Heading_20_2" text:outline-level="2"><text:bookmark-start text:name="__RefHeading___kontakty_2"/><text:bookmark-start text:name="kontakty"/>Kontakty<text:bookmark-end text:name="__RefHeading___kontakty_2"/><text:bookmark-end text:name="kontakty"/></text:h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a86596b896dad64facd42f69cafe9dbd.jpg" xlink:type="simple" xlink:show="embed" xlink:actuate="onLoad"/></draw:frame></text:p>
      <text:p text:style-name="Text_20_body">Pro pořízení nového kontaktu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 Při pořizování nesmí být žádný kontakt přiřazen pro „Všechny kontaktní osoby“, kontakt může být pořízen „Bez kontaktní osoby“ nebo k jedné konkrétní kontaktní osobě. Později pak může být kontakt přiřazen dalším osobá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kontakt/Následný kontakt </text:p>
          </table:table-cell>
          <table:table-cell office:value-type="string" table:style-name="tablecell">
            <text:p text:style-name="tablealignleft"> Přepínací tlačítko pro volbu typu kontaktu. </text:p>
          </table:table-cell>
        </table:table-row>
        <table:table-row>
          <table:table-cell office:value-type="string" table:style-name="tablecell">
            <text:p text:style-name="tablealignleft"> Druh kontaktu </text:p>
          </table:table-cell>
          <table:table-cell office:value-type="string" table:style-name="tablecell">
            <text:p text:style-name="tablealignleft"> Přiřazení druhu kontaktu. </text:p>
          </table:table-cell>
        </table:table-row>
        <table:table-row>
          <table:table-cell office:value-type="string" table:style-name="tablecell">
            <text:p text:style-name="tablealignleft"> Zaměstnanec </text:p>
          </table:table-cell>
          <table:table-cell office:value-type="string" table:style-name="tablecell">
            <text:p text:style-name="tablealignleft"> Přiřazení zaměstnance ke kontaktu. </text:p>
          </table:table-cell>
        </table:table-row>
        <table:table-row>
          <table:table-cell office:value-type="string" table:style-name="tablecell">
            <text:p text:style-name="tablealignleft"> Kontakt </text:p>
          </table:table-cell>
          <table:table-cell office:value-type="string" table:style-name="tablecell">
            <text:p text:style-name="tablealignleft"> Datum a čas plánovaného nebo aktuálního kontaktu. </text:p>
          </table:table-cell>
        </table:table-row>
        <table:table-row>
          <table:table-cell office:value-type="string" table:style-name="tablecell">
            <text:p text:style-name="tablealignleft"> Vyřízeno </text:p>
          </table:table-cell>
          <table:table-cell office:value-type="string" table:style-name="tablecell">
            <text:p text:style-name="tablealignleft"> Zaškrtávací tlačítko určuje, zda je kontakt vyřízen. </text:p>
          </table:table-cell>
        </table:table-row>
        <table:table-row>
          <table:table-cell office:value-type="string" table:style-name="tablecell">
            <text:p text:style-name="tablealignleft"> Zkrácený text </text:p>
          </table:table-cell>
          <table:table-cell office:value-type="string" table:style-name="tablecell">
            <text:p text:style-name="tablealignleft"> Zde je možné zadat krátký informativní text ke kontakt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20-khadr00w:010-khkun107f:start" text:style-name="Internet_20_link" text:visited-style-name="Visited_20_Internet_20_Link">Účastník</text:a></text:p>
        </text:list-item>
        <text:list-item>
          <text:p text:style-name="List_20_1_Content"><text:a xlink:type="simple" xlink:href="https://wiki.data-norms.cz/doku.php?id=i2doku-cz:090-crm:020-khadr00w:020-khkun103f:start" text:style-name="Internet_20_link" text:visited-style-name="Visited_20_Internet_20_Link">Poznámka</text:a></text:p>
        </text:list-item>
        <text:list-item>
          <text:p text:style-name="List_20_1_Content"><text:a xlink:type="simple" xlink:href="https://wiki.data-norms.cz/doku.php?id=i2doku-cz:090-crm:020-khadr00w:030-khkun102f:start" text:style-name="Internet_20_link" text:visited-style-name="Visited_20_Internet_20_Link">Připojení</text:a></text:p>
        </text:list-item>
        <text:list-item>
          <text:p text:style-name="List_20_1_Content"><text:a xlink:type="simple" xlink:href="https://wiki.data-norms.cz/doku.php?id=i2doku-cz:090-crm:020-khadr00w:040-khkun106f:start" text:style-name="Internet_20_link" text:visited-style-name="Visited_20_Internet_20_Link">Hledat připojení</text:a></text:p>
        </text:list-item>
        <text:list-item>
          <text:p text:style-name="List_20_1_Content"><text:a xlink:type="simple" xlink:href="https://wiki.data-norms.cz/doku.php?id=i2doku-cz:090-crm:020-khadr00w:050-khkun104f:start" text:style-name="Internet_20_link" text:visited-style-name="Visited_20_Internet_20_Link">Struktura</text:a></text:p>
        </text:list-item>
        <text:list-item>
          <text:p text:style-name="List_20_1_Content_Last"><text:a xlink:type="simple" xlink:href="https://wiki.data-norms.cz/doku.php?id=i2doku-cz:090-crm:020-khadr00w:300-tisk-kontaktu-adresy:start" text:style-name="Internet_20_link" text:visited-style-name="Visited_20_Internet_20_Link">Tisk kontaktů adresy</text:a></text:p>
        </text:list-item>
      </text:list>
      <text:line-break/>
      <text:p text:style-name="Text_20_body">// Strana: /i2kovw/khadr00w // <text:line-break/>
// Strana: /i2kovw/khadr00w/_set_0 // <text:line-break/>
// Strana: /i2kovw/khadr00w/_set_1 // <text:line-break/>
// Strana: /i2kovw/khadr00w/khku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39:38</meta:creation-date>
    <dc:creator>Generated</dc:creator>
    <dc:date>2026-08-17T11::39:38</dc:date>
    <dc:language>en-US</dc:language>
    <meta:editing-cycles>1</meta:editing-cycles>
    <meta:editing-duration>PT0S</meta:editing-duration>
    <dc:title>i2doku-cz:090-crm:020-khadr00w:start</dc:title>
  </office:meta>
</office:document-meta>
</file>